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style="urn:oasis:names:tc:opendocument:xmlns:style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manifest="urn:oasis:names:tc:opendocument:xmlns:manifest:1.0" office:version="1.2">
  <office:automatic-styles/>
  <office:body>
    <office:spreadsheet>
      <table:table table:name="Registre des déports">
        <table:table-row>
          <table:table-cell office:value-type="string">
            <text:p>Organismes extérieurs</text:p>
          </table:table-cell>
          <table:table-cell office:value-type="string">
            <text:p>Instance</text:p>
          </table:table-cell>
          <table:table-cell office:value-type="string">
            <text:p>Nb.Tit.</text:p>
          </table:table-cell>
          <table:table-cell office:value-type="string">
            <text:p>Représentants titulaires</text:p>
          </table:table-cell>
          <table:table-cell office:value-type="string">
            <text:p>Date de désignation</text:p>
          </table:table-cell>
        </table:table-row>
        <table:table-row>
          <table:table-cell office:value-type="string">
            <text:p>ALOHE</text:p>
          </table:table-cell>
          <table:table-cell office:value-type="string">
            <text:p/>
          </table:table-cell>
          <table:table-cell office:value-type="string">
            <text:p>2</text:p>
          </table:table-cell>
          <table:table-cell office:value-type="string">
            <text:p>KRIN Géraldine</text:p>
          </table:table-cell>
          <table:table-cell office:value-type="string">
            <text:p>DEL20260622_86</text:p>
          </table:table-cell>
        </table:table-row>
        <table:table-row>
          <table:table-cell office:value-type="string">
            <text:p>ALOHE</text:p>
          </table:table-cell>
          <table:table-cell office:value-type="string">
            <text:p/>
          </table:table-cell>
          <table:table-cell office:value-type="string">
            <text:p>2</text:p>
          </table:table-cell>
          <table:table-cell office:value-type="string">
            <text:p>SOUVERAIN Thomas</text:p>
          </table:table-cell>
          <table:table-cell office:value-type="string">
            <text:p>DEL20260622_86</text:p>
          </table:table-cell>
        </table:table-row>
        <table:table-row>
          <table:table-cell office:value-type="string">
            <text:p>ALMH Association des</text:p>
            <text:p>maisons hospitalières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NICOLAS Nadège</text:p>
          </table:table-cell>
          <table:table-cell office:value-type="string">
            <text:p>DEL20260622_86</text:p>
          </table:table-cell>
        </table:table-row>
        <table:table-row>
          <table:table-cell office:value-type="string">
            <text:p>Maison Hospitalière</text:p>
            <text:p>Saint Charles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BILLOT Véronique</text:p>
          </table:table-cell>
          <table:table-cell office:value-type="string">
            <text:p>DEL20260622_86</text:p>
          </table:table-cell>
        </table:table-row>
        <table:table-row>
          <table:table-cell office:value-type="string">
            <text:p>Maison des femmes</text:p>
          </table:table-cell>
          <table:table-cell office:value-type="string">
            <text:p/>
          </table:table-cell>
          <table:table-cell office:value-type="string">
            <text:p>3</text:p>
          </table:table-cell>
          <table:table-cell office:value-type="string">
            <text:p>ATTIEH-HADDAD Hala</text:p>
          </table:table-cell>
          <table:table-cell office:value-type="string">
            <text:p>DEL20260622_86</text:p>
          </table:table-cell>
        </table:table-row>
        <table:table-row>
          <table:table-cell office:value-type="string">
            <text:p>Maison des femmes</text:p>
          </table:table-cell>
          <table:table-cell office:value-type="string">
            <text:p/>
          </table:table-cell>
          <table:table-cell office:value-type="string">
            <text:p>3</text:p>
          </table:table-cell>
          <table:table-cell office:value-type="string">
            <text:p>SAHRAOUI Saliha</text:p>
          </table:table-cell>
          <table:table-cell office:value-type="string">
            <text:p>DEL20260622_86</text:p>
          </table:table-cell>
        </table:table-row>
        <table:table-row>
          <table:table-cell office:value-type="string">
            <text:p>Maison des femmes</text:p>
          </table:table-cell>
          <table:table-cell office:value-type="string">
            <text:p/>
          </table:table-cell>
          <table:table-cell office:value-type="string">
            <text:p>3</text:p>
          </table:table-cell>
          <table:table-cell office:value-type="string">
            <text:p>BIRCK Marianne</text:p>
          </table:table-cell>
          <table:table-cell office:value-type="string">
            <text:p>DEL20260622_86</text:p>
          </table:table-cell>
        </table:table-row>
        <table:table-row>
          <table:table-cell office:value-type="string">
            <text:p>Maison de l'Engagement et de l'initiative des Jeunes en Territoires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BIRCK Marianne</text:p>
          </table:table-cell>
          <table:table-cell office:value-type="string">
            <text:p>DEL20260622_86</text:p>
          </table:table-cell>
        </table:table-row>
        <table:table-row>
          <table:table-cell office:value-type="string">
            <text:p>Centre Européen</text:p>
            <text:p>Universitaire de Nancy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BEAUDEUX Evelyne</text:p>
          </table:table-cell>
          <table:table-cell office:value-type="string">
            <text:p>DEL20260622_86</text:p>
          </table:table-cell>
        </table:table-row>
        <table:table-row>
          <table:table-cell office:value-type="string">
            <text:p>VIVEST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SOUVERAIN Thomas</text:p>
          </table:table-cell>
          <table:table-cell office:value-type="string">
            <text:p>DEL20260518_09</text:p>
          </table:table-cell>
        </table:table-row>
        <table:table-row>
          <table:table-cell office:value-type="string">
            <text:p>UFR Arts, lettres et langues nancy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WISSLER-BONNOT Hadrien</text:p>
          </table:table-cell>
          <table:table-cell office:value-type="string">
            <text:p>DEL20260518_09</text:p>
          </table:table-cell>
        </table:table-row>
        <table:table-row>
          <table:table-cell office:value-type="string">
            <text:p>SPL-Xdemat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FINCK Chantal</text:p>
          </table:table-cell>
          <table:table-cell office:value-type="string">
            <text:p>DEL20260518_09</text:p>
          </table:table-cell>
        </table:table-row>
        <table:table-row>
          <table:table-cell office:value-type="string">
            <text:p>Société d'Histoire de la Lorraine et du Musée Lorrain</text:p>
          </table:table-cell>
          <table:table-cell office:value-type="string">
            <text:p/>
          </table:table-cell>
          <table:table-cell office:value-type="string">
            <text:p>3</text:p>
          </table:table-cell>
          <table:table-cell office:value-type="string">
            <text:p>MAGUIN Frédéric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Société d'Histoire de la Lorraine et du Musée Lorrain</text:p>
          </table:table-cell>
          <table:table-cell office:value-type="string">
            <text:p/>
          </table:table-cell>
          <table:table-cell office:value-type="string">
            <text:p>3</text:p>
          </table:table-cell>
          <table:table-cell office:value-type="string">
            <text:p>MASSON Bertrand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Société d'Histoire de la Lorraine et du Musée Lorrain</text:p>
          </table:table-cell>
          <table:table-cell office:value-type="string">
            <text:p/>
          </table:table-cell>
          <table:table-cell office:value-type="string">
            <text:p>3</text:p>
          </table:table-cell>
          <table:table-cell office:value-type="string">
            <text:p>Mathieu KLEIN (de droit)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Société Anonyme Coopérative d'Intérêt Collectif pour l' Accession à la Propriété (SACICAP) de Lorrain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SOUVERAIN Thomas</text:p>
          </table:table-cell>
          <table:table-cell office:value-type="string">
            <text:p>DEL20260518_09</text:p>
          </table:table-cell>
        </table:table-row>
        <table:table-row>
          <table:table-cell office:value-type="string">
            <text:p>SLIM TERRITOIRES (ex SPL Nancy Sud Lorraine Aménagement)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SOUVERAIN Thomas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SLIM TERRITOIRES (ex SPL Nancy Sud Lorraine Aménagement)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SOUVERAIN Thomas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SLIM PROJETS (ex solorem)</text:p>
          </table:table-cell>
          <table:table-cell office:value-type="string">
            <text:p/>
          </table:table-cell>
          <table:table-cell office:value-type="string">
            <text:p>3</text:p>
          </table:table-cell>
          <table:table-cell office:value-type="string">
            <text:p>BEAUDEUX Evelyn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SLIM PROJETS (ex solorem)</text:p>
          </table:table-cell>
          <table:table-cell office:value-type="string">
            <text:p/>
          </table:table-cell>
          <table:table-cell office:value-type="string">
            <text:p>3</text:p>
          </table:table-cell>
          <table:table-cell office:value-type="string">
            <text:p>MURATET Frank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SLIM PROJETS (ex solorem)</text:p>
          </table:table-cell>
          <table:table-cell office:value-type="string">
            <text:p/>
          </table:table-cell>
          <table:table-cell office:value-type="string">
            <text:p>3</text:p>
          </table:table-cell>
          <table:table-cell office:value-type="string">
            <text:p>SOUVERAIN Thomas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SLIM PROJETS (ex solorem)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SOUVERAIN Thomas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SCALEN</text:p>
          </table:table-cell>
          <table:table-cell office:value-type="string">
            <text:p/>
          </table:table-cell>
          <table:table-cell office:value-type="string">
            <text:p>3</text:p>
          </table:table-cell>
          <table:table-cell office:value-type="string">
            <text:p>PERRIN Morand</text:p>
          </table:table-cell>
          <table:table-cell office:value-type="string">
            <text:p>DEL20260518_09</text:p>
          </table:table-cell>
        </table:table-row>
        <table:table-row>
          <table:table-cell office:value-type="string">
            <text:p>SCALEN</text:p>
          </table:table-cell>
          <table:table-cell office:value-type="string">
            <text:p/>
          </table:table-cell>
          <table:table-cell office:value-type="string">
            <text:p>3</text:p>
          </table:table-cell>
          <table:table-cell office:value-type="string">
            <text:p>LUCAS Isabelle</text:p>
          </table:table-cell>
          <table:table-cell office:value-type="string">
            <text:p>DEL20260518_09</text:p>
          </table:table-cell>
        </table:table-row>
        <table:table-row>
          <table:table-cell office:value-type="string">
            <text:p>SCALEN</text:p>
          </table:table-cell>
          <table:table-cell office:value-type="string">
            <text:p/>
          </table:table-cell>
          <table:table-cell office:value-type="string">
            <text:p>3</text:p>
          </table:table-cell>
          <table:table-cell office:value-type="string">
            <text:p>KRIN Géraldine</text:p>
          </table:table-cell>
          <table:table-cell office:value-type="string">
            <text:p>DEL20260518_09</text:p>
          </table:table-cell>
        </table:table-row>
        <table:table-row>
          <table:table-cell office:value-type="string">
            <text:p>SCALEN</text:p>
          </table:table-cell>
          <table:table-cell office:value-type="string">
            <text:p/>
          </table:table-cell>
          <table:table-cell office:value-type="string">
            <text:p>6</text:p>
          </table:table-cell>
          <table:table-cell office:value-type="string">
            <text:p>Malika DATI</text:p>
          </table:table-cell>
          <table:table-cell office:value-type="string">
            <text:p>DEL20260518_09</text:p>
          </table:table-cell>
        </table:table-row>
        <table:table-row>
          <table:table-cell office:value-type="string">
            <text:p>SCALEN</text:p>
          </table:table-cell>
          <table:table-cell office:value-type="string">
            <text:p/>
          </table:table-cell>
          <table:table-cell office:value-type="string">
            <text:p>6</text:p>
          </table:table-cell>
          <table:table-cell office:value-type="string">
            <text:p>SOUVERAIN Thomas</text:p>
          </table:table-cell>
          <table:table-cell office:value-type="string">
            <text:p>DEL20260518_09</text:p>
          </table:table-cell>
        </table:table-row>
        <table:table-row>
          <table:table-cell office:value-type="string">
            <text:p>SCALEN</text:p>
          </table:table-cell>
          <table:table-cell office:value-type="string">
            <text:p/>
          </table:table-cell>
          <table:table-cell office:value-type="string">
            <text:p>6</text:p>
          </table:table-cell>
          <table:table-cell office:value-type="string">
            <text:p>MURATET Frank</text:p>
          </table:table-cell>
          <table:table-cell office:value-type="string">
            <text:p>DEL20260518_09</text:p>
          </table:table-cell>
        </table:table-row>
        <table:table-row>
          <table:table-cell office:value-type="string">
            <text:p>SCALEN</text:p>
          </table:table-cell>
          <table:table-cell office:value-type="string">
            <text:p/>
          </table:table-cell>
          <table:table-cell office:value-type="string">
            <text:p>6</text:p>
          </table:table-cell>
          <table:table-cell office:value-type="string">
            <text:p>PERRIN Morand</text:p>
          </table:table-cell>
          <table:table-cell office:value-type="string">
            <text:p>DEL20260518_09</text:p>
          </table:table-cell>
        </table:table-row>
        <table:table-row>
          <table:table-cell office:value-type="string">
            <text:p>SCALEN</text:p>
          </table:table-cell>
          <table:table-cell office:value-type="string">
            <text:p/>
          </table:table-cell>
          <table:table-cell office:value-type="string">
            <text:p>6</text:p>
          </table:table-cell>
          <table:table-cell office:value-type="string">
            <text:p>LUCAS Isabelle</text:p>
          </table:table-cell>
          <table:table-cell office:value-type="string">
            <text:p>DEL20260518_09</text:p>
          </table:table-cell>
        </table:table-row>
        <table:table-row>
          <table:table-cell office:value-type="string">
            <text:p>SCALEN</text:p>
          </table:table-cell>
          <table:table-cell office:value-type="string">
            <text:p/>
          </table:table-cell>
          <table:table-cell office:value-type="string">
            <text:p>6</text:p>
          </table:table-cell>
          <table:table-cell office:value-type="string">
            <text:p>KRIN Géraldine</text:p>
          </table:table-cell>
          <table:table-cell office:value-type="string">
            <text:p>DEL20260518_09</text:p>
          </table:table-cell>
        </table:table-row>
        <table:table-row>
          <table:table-cell office:value-type="string">
            <text:p>SAPL GRAND NANCY HABITAT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KRIN Géraldin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SAPL GRAND NANCY HABITAT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LUCAS Isabell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SAPL DESTINATION NANCY</text:p>
          </table:table-cell>
          <table:table-cell office:value-type="string">
            <text:p/>
          </table:table-cell>
          <table:table-cell office:value-type="string">
            <text:p>2</text:p>
          </table:table-cell>
          <table:table-cell office:value-type="string">
            <text:p>MASSON Bertrand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SAPL DESTINATION NANCY</text:p>
          </table:table-cell>
          <table:table-cell office:value-type="string">
            <text:p/>
          </table:table-cell>
          <table:table-cell office:value-type="string">
            <text:p>2</text:p>
          </table:table-cell>
          <table:table-cell office:value-type="string">
            <text:p>LE SOLLEUZ Antoin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SAPL DESTINATION NANCY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LE SOLLEUZ Antoin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SAEM NANCY DEFI</text:p>
          </table:table-cell>
          <table:table-cell office:value-type="string">
            <text:p/>
          </table:table-cell>
          <table:table-cell office:value-type="string">
            <text:p>7</text:p>
          </table:table-cell>
          <table:table-cell office:value-type="string">
            <text:p>FICK Michel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SAEM NANCY DEFI</text:p>
          </table:table-cell>
          <table:table-cell office:value-type="string">
            <text:p/>
          </table:table-cell>
          <table:table-cell office:value-type="string">
            <text:p>7</text:p>
          </table:table-cell>
          <table:table-cell office:value-type="string">
            <text:p>DIDELOT Anne-Sophi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SAEM NANCY DEFI</text:p>
          </table:table-cell>
          <table:table-cell office:value-type="string">
            <text:p/>
          </table:table-cell>
          <table:table-cell office:value-type="string">
            <text:p>7</text:p>
          </table:table-cell>
          <table:table-cell office:value-type="string">
            <text:p>EL KOUATLI Gérald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SAEM NANCY DEFI</text:p>
          </table:table-cell>
          <table:table-cell office:value-type="string">
            <text:p/>
          </table:table-cell>
          <table:table-cell office:value-type="string">
            <text:p>7</text:p>
          </table:table-cell>
          <table:table-cell office:value-type="string">
            <text:p>WIESER Laurenc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SAEM NANCY DEFI</text:p>
          </table:table-cell>
          <table:table-cell office:value-type="string">
            <text:p/>
          </table:table-cell>
          <table:table-cell office:value-type="string">
            <text:p>7</text:p>
          </table:table-cell>
          <table:table-cell office:value-type="string">
            <text:p>SOUVERAIN Thomas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SAEM NANCY DEFI</text:p>
          </table:table-cell>
          <table:table-cell office:value-type="string">
            <text:p/>
          </table:table-cell>
          <table:table-cell office:value-type="string">
            <text:p>7</text:p>
          </table:table-cell>
          <table:table-cell office:value-type="string">
            <text:p>LE SOLLEUZ Antoin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SAEM NANCY DEFI</text:p>
          </table:table-cell>
          <table:table-cell office:value-type="string">
            <text:p/>
          </table:table-cell>
          <table:table-cell office:value-type="string">
            <text:p>7</text:p>
          </table:table-cell>
          <table:table-cell office:value-type="string">
            <text:p>VINCENT Thierry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SAEM NANCY DEFI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LE SOLLEUZ Antoin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réseaux des Elu.e.s contre les violences faites aux femmes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SAHRAOUI Saliha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Réseau Grand'Est Franco-Allemand (GEFA) de la Fédération des Associations franco-allemandes (FAFA)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BEAUDEUX Evelyne</text:p>
          </table:table-cell>
          <table:table-cell office:value-type="string">
            <text:p>DEL20260518_09</text:p>
          </table:table-cell>
        </table:table-row>
        <table:table-row>
          <table:table-cell office:value-type="string">
            <text:p>Réseau francophone des villes amies des aînés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BILLOT Véroniqu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Réseau Français des Villes Educatrices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BIRCK Marianne</text:p>
          </table:table-cell>
          <table:table-cell office:value-type="string">
            <text:p>DEL20260518_09</text:p>
          </table:table-cell>
        </table:table-row>
        <table:table-row>
          <table:table-cell office:value-type="string">
            <text:p>Réseau Art nouveau Network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MASSON Bertrand</text:p>
          </table:table-cell>
          <table:table-cell office:value-type="string">
            <text:p>DEL20260518_09</text:p>
          </table:table-cell>
        </table:table-row>
        <table:table-row>
          <table:table-cell office:value-type="string">
            <text:p>Parlement du Sport</text:p>
          </table:table-cell>
          <table:table-cell office:value-type="string">
            <text:p/>
          </table:table-cell>
          <table:table-cell office:value-type="string">
            <text:p>3</text:p>
          </table:table-cell>
          <table:table-cell office:value-type="string">
            <text:p>RAINERI Serge</text:p>
          </table:table-cell>
          <table:table-cell office:value-type="string">
            <text:p>DEL20260518_09</text:p>
          </table:table-cell>
        </table:table-row>
        <table:table-row>
          <table:table-cell office:value-type="string">
            <text:p>Parlement du Sport</text:p>
          </table:table-cell>
          <table:table-cell office:value-type="string">
            <text:p/>
          </table:table-cell>
          <table:table-cell office:value-type="string">
            <text:p>3</text:p>
          </table:table-cell>
          <table:table-cell office:value-type="string">
            <text:p>HOUIN Pierre</text:p>
          </table:table-cell>
          <table:table-cell office:value-type="string">
            <text:p>DEL20260518_09</text:p>
          </table:table-cell>
        </table:table-row>
        <table:table-row>
          <table:table-cell office:value-type="string">
            <text:p>Parlement du Sport</text:p>
          </table:table-cell>
          <table:table-cell office:value-type="string">
            <text:p/>
          </table:table-cell>
          <table:table-cell office:value-type="string">
            <text:p>3</text:p>
          </table:table-cell>
          <table:table-cell office:value-type="string">
            <text:p>BIRCK Marianne</text:p>
          </table:table-cell>
          <table:table-cell office:value-type="string">
            <text:p>DEL20260518_09</text:p>
          </table:table-cell>
        </table:table-row>
        <table:table-row>
          <table:table-cell office:value-type="string">
            <text:p>Opéra national de Lorraine</text:p>
          </table:table-cell>
          <table:table-cell office:value-type="string">
            <text:p/>
          </table:table-cell>
          <table:table-cell office:value-type="string">
            <text:p>6</text:p>
          </table:table-cell>
          <table:table-cell office:value-type="string">
            <text:p>ATTIEH-HADDAD Hala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Opéra national de Lorraine</text:p>
          </table:table-cell>
          <table:table-cell office:value-type="string">
            <text:p/>
          </table:table-cell>
          <table:table-cell office:value-type="string">
            <text:p>6</text:p>
          </table:table-cell>
          <table:table-cell office:value-type="string">
            <text:p>YILMAZ Bora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Opéra national de Lorraine</text:p>
          </table:table-cell>
          <table:table-cell office:value-type="string">
            <text:p/>
          </table:table-cell>
          <table:table-cell office:value-type="string">
            <text:p>6</text:p>
          </table:table-cell>
          <table:table-cell office:value-type="string">
            <text:p>CHABIRA Hocin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Opéra national de Lorraine</text:p>
          </table:table-cell>
          <table:table-cell office:value-type="string">
            <text:p/>
          </table:table-cell>
          <table:table-cell office:value-type="string">
            <text:p>6</text:p>
          </table:table-cell>
          <table:table-cell office:value-type="string">
            <text:p>BEAUDEUX Evelyn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Opéra national de Lorraine</text:p>
          </table:table-cell>
          <table:table-cell office:value-type="string">
            <text:p/>
          </table:table-cell>
          <table:table-cell office:value-type="string">
            <text:p>6</text:p>
          </table:table-cell>
          <table:table-cell office:value-type="string">
            <text:p>MASSON Bertrand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Opéra national de Lorraine</text:p>
          </table:table-cell>
          <table:table-cell office:value-type="string">
            <text:p/>
          </table:table-cell>
          <table:table-cell office:value-type="string">
            <text:p>6</text:p>
          </table:table-cell>
          <table:table-cell office:value-type="string">
            <text:p>HENRY Roman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Office nancéien des personnes âgées (ONPA)</text:p>
          </table:table-cell>
          <table:table-cell office:value-type="string">
            <text:p/>
          </table:table-cell>
          <table:table-cell office:value-type="string">
            <text:p>2</text:p>
          </table:table-cell>
          <table:table-cell office:value-type="string">
            <text:p>TENENBAUM Marc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Office nancéien des personnes âgées (ONPA)</text:p>
          </table:table-cell>
          <table:table-cell office:value-type="string">
            <text:p/>
          </table:table-cell>
          <table:table-cell office:value-type="string">
            <text:p>2</text:p>
          </table:table-cell>
          <table:table-cell office:value-type="string">
            <text:p>BILLOT Véroniqu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Nos enfants ateliers périscolaires d'Haussonville</text:p>
          </table:table-cell>
          <table:table-cell office:value-type="string">
            <text:p/>
          </table:table-cell>
          <table:table-cell office:value-type="string">
            <text:p>4</text:p>
          </table:table-cell>
          <table:table-cell office:value-type="string">
            <text:p>JANDRIC Christell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MJC Trois-Maisons</text:p>
          </table:table-cell>
          <table:table-cell office:value-type="string">
            <text:p/>
          </table:table-cell>
          <table:table-cell office:value-type="string">
            <text:p>4</text:p>
          </table:table-cell>
          <table:table-cell office:value-type="string">
            <text:p>DEBORD Valéri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MJC Trois-Maisons</text:p>
          </table:table-cell>
          <table:table-cell office:value-type="string">
            <text:p/>
          </table:table-cell>
          <table:table-cell office:value-type="string">
            <text:p>4</text:p>
          </table:table-cell>
          <table:table-cell office:value-type="string">
            <text:p>BEAUDEUX Evelyn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MJC Trois-Maisons</text:p>
          </table:table-cell>
          <table:table-cell office:value-type="string">
            <text:p/>
          </table:table-cell>
          <table:table-cell office:value-type="string">
            <text:p>4</text:p>
          </table:table-cell>
          <table:table-cell office:value-type="string">
            <text:p>BIRCK Mariann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MJC Trois-Maisons</text:p>
          </table:table-cell>
          <table:table-cell office:value-type="string">
            <text:p/>
          </table:table-cell>
          <table:table-cell office:value-type="string">
            <text:p>4</text:p>
          </table:table-cell>
          <table:table-cell office:value-type="string">
            <text:p>CHABIRA Hocin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MJC Lillebonne</text:p>
          </table:table-cell>
          <table:table-cell office:value-type="string">
            <text:p/>
          </table:table-cell>
          <table:table-cell office:value-type="string">
            <text:p>4</text:p>
          </table:table-cell>
          <table:table-cell office:value-type="string">
            <text:p>DEBORD Valéri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MJC Lillebonne</text:p>
          </table:table-cell>
          <table:table-cell office:value-type="string">
            <text:p/>
          </table:table-cell>
          <table:table-cell office:value-type="string">
            <text:p>4</text:p>
          </table:table-cell>
          <table:table-cell office:value-type="string">
            <text:p>MASSON Bertrand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MJC Lillebonne</text:p>
          </table:table-cell>
          <table:table-cell office:value-type="string">
            <text:p/>
          </table:table-cell>
          <table:table-cell office:value-type="string">
            <text:p>4</text:p>
          </table:table-cell>
          <table:table-cell office:value-type="string">
            <text:p>CHABIRA Hocin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MJC Lillebonne</text:p>
          </table:table-cell>
          <table:table-cell office:value-type="string">
            <text:p/>
          </table:table-cell>
          <table:table-cell office:value-type="string">
            <text:p>4</text:p>
          </table:table-cell>
          <table:table-cell office:value-type="string">
            <text:p>BIRCK Mariann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MJC Haut du Lièvre</text:p>
          </table:table-cell>
          <table:table-cell office:value-type="string">
            <text:p/>
          </table:table-cell>
          <table:table-cell office:value-type="string">
            <text:p>4</text:p>
          </table:table-cell>
          <table:table-cell office:value-type="string">
            <text:p>RABHI Fatiha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MJC Haut du Lièvre</text:p>
          </table:table-cell>
          <table:table-cell office:value-type="string">
            <text:p/>
          </table:table-cell>
          <table:table-cell office:value-type="string">
            <text:p>4</text:p>
          </table:table-cell>
          <table:table-cell office:value-type="string">
            <text:p>DEBORD Valéri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MJC Haut du Lièvre</text:p>
          </table:table-cell>
          <table:table-cell office:value-type="string">
            <text:p/>
          </table:table-cell>
          <table:table-cell office:value-type="string">
            <text:p>4</text:p>
          </table:table-cell>
          <table:table-cell office:value-type="string">
            <text:p>MASSON Bertrand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MJC Haut du Lièvre</text:p>
          </table:table-cell>
          <table:table-cell office:value-type="string">
            <text:p/>
          </table:table-cell>
          <table:table-cell office:value-type="string">
            <text:p>4</text:p>
          </table:table-cell>
          <table:table-cell office:value-type="string">
            <text:p>BEAUDEUX Evelyn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MJC Desforges</text:p>
          </table:table-cell>
          <table:table-cell office:value-type="string">
            <text:p/>
          </table:table-cell>
          <table:table-cell office:value-type="string">
            <text:p>4</text:p>
          </table:table-cell>
          <table:table-cell office:value-type="string">
            <text:p>ATTIEH-HADDAD Hala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MJC Desforges</text:p>
          </table:table-cell>
          <table:table-cell office:value-type="string">
            <text:p/>
          </table:table-cell>
          <table:table-cell office:value-type="string">
            <text:p>4</text:p>
          </table:table-cell>
          <table:table-cell office:value-type="string">
            <text:p>MAGUIN Frédéric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MJC Desforges</text:p>
          </table:table-cell>
          <table:table-cell office:value-type="string">
            <text:p/>
          </table:table-cell>
          <table:table-cell office:value-type="string">
            <text:p>4</text:p>
          </table:table-cell>
          <table:table-cell office:value-type="string">
            <text:p>MASSON Bertrand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MJC Desforges</text:p>
          </table:table-cell>
          <table:table-cell office:value-type="string">
            <text:p/>
          </table:table-cell>
          <table:table-cell office:value-type="string">
            <text:p>4</text:p>
          </table:table-cell>
          <table:table-cell office:value-type="string">
            <text:p>BIRCK Mariann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MJC Beauregard</text:p>
          </table:table-cell>
          <table:table-cell office:value-type="string">
            <text:p/>
          </table:table-cell>
          <table:table-cell office:value-type="string">
            <text:p>4</text:p>
          </table:table-cell>
          <table:table-cell office:value-type="string">
            <text:p>TOPARSLAN Ergün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MJC Beauregard</text:p>
          </table:table-cell>
          <table:table-cell office:value-type="string">
            <text:p/>
          </table:table-cell>
          <table:table-cell office:value-type="string">
            <text:p>4</text:p>
          </table:table-cell>
          <table:table-cell office:value-type="string">
            <text:p>TENENBAUM Marc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MJC Beauregard</text:p>
          </table:table-cell>
          <table:table-cell office:value-type="string">
            <text:p/>
          </table:table-cell>
          <table:table-cell office:value-type="string">
            <text:p>4</text:p>
          </table:table-cell>
          <table:table-cell office:value-type="string">
            <text:p>MASSON Bertrand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MJC Beauregard</text:p>
          </table:table-cell>
          <table:table-cell office:value-type="string">
            <text:p/>
          </table:table-cell>
          <table:table-cell office:value-type="string">
            <text:p>4</text:p>
          </table:table-cell>
          <table:table-cell office:value-type="string">
            <text:p>BIRCK Mariann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MJC Bazin</text:p>
          </table:table-cell>
          <table:table-cell office:value-type="string">
            <text:p/>
          </table:table-cell>
          <table:table-cell office:value-type="string">
            <text:p>4</text:p>
          </table:table-cell>
          <table:table-cell office:value-type="string">
            <text:p>ASCURIO Veronica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MJC Bazin</text:p>
          </table:table-cell>
          <table:table-cell office:value-type="string">
            <text:p/>
          </table:table-cell>
          <table:table-cell office:value-type="string">
            <text:p>4</text:p>
          </table:table-cell>
          <table:table-cell office:value-type="string">
            <text:p>ERNEST Véroniqu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MJC Bazin</text:p>
          </table:table-cell>
          <table:table-cell office:value-type="string">
            <text:p/>
          </table:table-cell>
          <table:table-cell office:value-type="string">
            <text:p>4</text:p>
          </table:table-cell>
          <table:table-cell office:value-type="string">
            <text:p>MASSON Bertrand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MJC Bazin</text:p>
          </table:table-cell>
          <table:table-cell office:value-type="string">
            <text:p/>
          </table:table-cell>
          <table:table-cell office:value-type="string">
            <text:p>4</text:p>
          </table:table-cell>
          <table:table-cell office:value-type="string">
            <text:p>BIRCK Mariann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Mission locale du grand Nancy</text:p>
          </table:table-cell>
          <table:table-cell office:value-type="string">
            <text:p/>
          </table:table-cell>
          <table:table-cell office:value-type="string">
            <text:p>6</text:p>
          </table:table-cell>
          <table:table-cell office:value-type="string">
            <text:p>FICK Michel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Mission locale du grand Nancy</text:p>
          </table:table-cell>
          <table:table-cell office:value-type="string">
            <text:p/>
          </table:table-cell>
          <table:table-cell office:value-type="string">
            <text:p>6</text:p>
          </table:table-cell>
          <table:table-cell office:value-type="string">
            <text:p>EL HARRADI Mounir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Mission locale du grand Nancy</text:p>
          </table:table-cell>
          <table:table-cell office:value-type="string">
            <text:p/>
          </table:table-cell>
          <table:table-cell office:value-type="string">
            <text:p>6</text:p>
          </table:table-cell>
          <table:table-cell office:value-type="string">
            <text:p>SAHRAOUI Saliha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Mission locale du grand Nancy</text:p>
          </table:table-cell>
          <table:table-cell office:value-type="string">
            <text:p/>
          </table:table-cell>
          <table:table-cell office:value-type="string">
            <text:p>6</text:p>
          </table:table-cell>
          <table:table-cell office:value-type="string">
            <text:p>WISSLER-BONNOT Hadrien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Mission locale du grand Nancy</text:p>
          </table:table-cell>
          <table:table-cell office:value-type="string">
            <text:p/>
          </table:table-cell>
          <table:table-cell office:value-type="string">
            <text:p>6</text:p>
          </table:table-cell>
          <table:table-cell office:value-type="string">
            <text:p>BIRCK Mariann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Mission locale du grand Nancy</text:p>
          </table:table-cell>
          <table:table-cell office:value-type="string">
            <text:p/>
          </table:table-cell>
          <table:table-cell office:value-type="string">
            <text:p>6</text:p>
          </table:table-cell>
          <table:table-cell office:value-type="string">
            <text:p>MURATET Frank (présidence)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Meurthe et Moselle Développement 54 (MMD54)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SAMB Ousman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Maison Hospitalière Saint Charles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NICOLAS Nadège</text:p>
          </table:table-cell>
          <table:table-cell office:value-type="string">
            <text:p>DEL20260518_09</text:p>
          </table:table-cell>
        </table:table-row>
        <table:table-row>
          <table:table-cell office:value-type="string">
            <text:p>Maison de l'emploi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WISSLER-BONNOT Hadrien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LYCEE POINCAR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NICOLAS Nadèg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LYCEE LORITZ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ERNEST Véroniqu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LYCEE JEANNE D�ARC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EL KOUATLI Gérald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LYCEE JEAN PROUVE - BONSECOURS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MAGUIN Frédéric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LYCEE GROUPE SCOLAIRE BEAUREGARD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ADAM Lionel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LYCEE GEORGES DE LA TOUR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NICOLAS Nadèg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LYCEE CYFFL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EL KOUATLI Gérald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LYCEE CHOPIN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MAGUIN Frédéric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L'autre canal</text:p>
          </table:table-cell>
          <table:table-cell office:value-type="string">
            <text:p/>
          </table:table-cell>
          <table:table-cell office:value-type="string">
            <text:p>4</text:p>
          </table:table-cell>
          <table:table-cell office:value-type="string">
            <text:p>DIDELOT Anne-Sophi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L'autre canal</text:p>
          </table:table-cell>
          <table:table-cell office:value-type="string">
            <text:p/>
          </table:table-cell>
          <table:table-cell office:value-type="string">
            <text:p>4</text:p>
          </table:table-cell>
          <table:table-cell office:value-type="string">
            <text:p>ERNEST Véroniqu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L'autre canal</text:p>
          </table:table-cell>
          <table:table-cell office:value-type="string">
            <text:p/>
          </table:table-cell>
          <table:table-cell office:value-type="string">
            <text:p>4</text:p>
          </table:table-cell>
          <table:table-cell office:value-type="string">
            <text:p>CHABIRA Hocin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L'autre canal</text:p>
          </table:table-cell>
          <table:table-cell office:value-type="string">
            <text:p/>
          </table:table-cell>
          <table:table-cell office:value-type="string">
            <text:p>4</text:p>
          </table:table-cell>
          <table:table-cell office:value-type="string">
            <text:p>MASSON Bertrand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ICN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WISSLER-BONNOT Hadrien</text:p>
          </table:table-cell>
          <table:table-cell office:value-type="string">
            <text:p>DEL20260518_09</text:p>
          </table:table-cell>
        </table:table-row>
        <table:table-row>
          <table:table-cell office:value-type="string">
            <text:p>Groupe scolaire beauregard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ADAM Lionel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Grand Nancy Defi�b (Association Grand Nancy Defi�b)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TENENBAUM Marc</text:p>
          </table:table-cell>
          <table:table-cell office:value-type="string">
            <text:p>DEL20260518_09</text:p>
          </table:table-cell>
        </table:table-row>
        <table:table-row>
          <table:table-cell office:value-type="string">
            <text:p>GIP Prévention PJJ 54</text:p>
          </table:table-cell>
          <table:table-cell office:value-type="string">
            <text:p/>
          </table:table-cell>
          <table:table-cell office:value-type="string">
            <text:p>2</text:p>
          </table:table-cell>
          <table:table-cell office:value-type="string">
            <text:p>BIRCK Marianne</text:p>
          </table:table-cell>
          <table:table-cell office:value-type="string">
            <text:p>DEL20260518_09</text:p>
          </table:table-cell>
        </table:table-row>
        <table:table-row>
          <table:table-cell office:value-type="string">
            <text:p>GIP Prévention PJJ 54</text:p>
          </table:table-cell>
          <table:table-cell office:value-type="string">
            <text:p/>
          </table:table-cell>
          <table:table-cell office:value-type="string">
            <text:p>2</text:p>
          </table:table-cell>
          <table:table-cell office:value-type="string">
            <text:p>EL HARRADI Mounir</text:p>
          </table:table-cell>
          <table:table-cell office:value-type="string">
            <text:p>DEL20260518_09</text:p>
          </table:table-cell>
        </table:table-row>
        <table:table-row>
          <table:table-cell office:value-type="string">
            <text:p>GIP BIBLIOTHEQUE Limédia.fr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MASSON Bertrand</text:p>
          </table:table-cell>
          <table:table-cell office:value-type="string">
            <text:p>DEL20260518_09</text:p>
          </table:table-cell>
        </table:table-row>
        <table:table-row>
          <table:table-cell office:value-type="string">
            <text:p>GESCOD - Grand Est Solidarités et Coopérations pour le Développement.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LE SOLLEUZ Antoine</text:p>
          </table:table-cell>
          <table:table-cell office:value-type="string">
            <text:p>DEL20260518_09</text:p>
          </table:table-cell>
        </table:table-row>
        <table:table-row>
          <table:table-cell office:value-type="string">
            <text:p>France Urbaine</text:p>
          </table:table-cell>
          <table:table-cell office:value-type="string">
            <text:p/>
          </table:table-cell>
          <table:table-cell office:value-type="string">
            <text:p>3</text:p>
          </table:table-cell>
          <table:table-cell office:value-type="string">
            <text:p>KHIROUNI Chayness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France Urbaine</text:p>
          </table:table-cell>
          <table:table-cell office:value-type="string">
            <text:p/>
          </table:table-cell>
          <table:table-cell office:value-type="string">
            <text:p>3</text:p>
          </table:table-cell>
          <table:table-cell office:value-type="string">
            <text:p>YILMAZ Bora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France Urbaine</text:p>
          </table:table-cell>
          <table:table-cell office:value-type="string">
            <text:p/>
          </table:table-cell>
          <table:table-cell office:value-type="string">
            <text:p>3</text:p>
          </table:table-cell>
          <table:table-cell office:value-type="string">
            <text:p>KRIN Géraldin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Fondation ID+Lorrain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MURATET Franck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Fondation des Aveugles et Déficients Visuels de Nancy - Nicolas Gridel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GERARD Laurent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Fédération Nationale des Collectivités Territoriales pour la Cultur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MASSON Bertrand</text:p>
          </table:table-cell>
          <table:table-cell office:value-type="string">
            <text:p>DEL20260518_09</text:p>
          </table:table-cell>
        </table:table-row>
        <table:table-row>
          <table:table-cell office:value-type="string">
            <text:p>Fédération française des ports de plaisanc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VINCENT Thierry</text:p>
          </table:table-cell>
          <table:table-cell office:value-type="string">
            <text:p>DEL20260518_09</text:p>
          </table:table-cell>
        </table:table-row>
        <table:table-row>
          <table:table-cell office:value-type="string">
            <text:p>EMAN (Ecole des Musiques Actuelles de Nancy)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CHABIRA Hocine</text:p>
          </table:table-cell>
          <table:table-cell office:value-type="string">
            <text:p>DEL20260518_09</text:p>
          </table:table-cell>
        </table:table-row>
        <table:table-row>
          <table:table-cell office:value-type="string">
            <text:p>EHPAD Notre maison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BILLOT Véroniqu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EHPAD Notre maison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NICOLAS Nadèg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Ecole Privée vincent/jeanne du lys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BEAUDEUX Evelyn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Ecole Privée St sauveur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TENENBAUM Marc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Ecole Privée St Pierr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MAGUIN Frédéric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Ecole Privée St Léon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NICOLAS Nadèg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Ecole Privée St Dominiqu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ERNEST Véroniqu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Ecole Privée ND de St Sigisbert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EL KOUATLI Gérald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Ecole Privée la providence/la sall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BENMOKHTAR Sabrina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Ecole Privée JB la Sall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EL KOUATLI Gérald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Ecole Privée Charles de foucauld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EL KOUATLI Gérald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Ecole maternelle Trois maisons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GERARD Laurent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Ecole maternelle Tiercelins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HATZIG Patrick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Ecole maternelle Stanislas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KRIN Géraldin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Ecole maternelle Saint georges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EL HARRADI Mounir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Ecole maternelle Roberty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SOUVERAIN Thomas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Ecole maternelle Placieux / Manouchian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JANDRIC Christell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Ecole maternelle Montet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FREYERMUTH Sylvi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Ecole maternelle Michelet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RABHI Fatiha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Ecole maternelle marcel leroy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RENEAUX Karin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Ecole maternelle Mac Mahon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ERNEST Véroniqu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Ecole maternelle La fontain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RABHI Fatiha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Ecole maternelle Jean Jaurès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OLALDE Augusto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Ecole maternelle Gebhart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SOIBAHA Sitti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Ecole maternelle Gallé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WISSLER-BONNOT Hadrien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Ecole maternelle Didion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BENMOKHTAR Sabrina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Ecole maternelle Clemenceau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YILMAZ Bora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Ecole maternelle Charles III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BOILLON Muriel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Ecole maternelle Charlemagn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BLANDIN Chloé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Ecole maternelle Buthegnémont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SAMB Ousman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Ecole maternelle Buffon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RABHI Fatiha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Ecole maternelle Boudonvill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HOUIN Pierr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Ecole maternelle Alfred Mézières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HENRY Roman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Ecole Elementaire Trois maisons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KHIROUNI Chayness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Ecole Elementaire Stanislas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LE SOLLEUZ Antoin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Ecole Elementaire saint Georges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MASSON Bertrand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Ecole Elementaire Placieux / Manouchian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JANDRIC Christell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Ecole Elementaire Ory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BILLOT Véroniqu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Ecole Elementaire Moselly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BEAUDEUX Evelyn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Ecole Elementaire Montet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RENEAUX Karin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Ecole Elementaire Marcel Leroy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FINCK Chantal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Ecole Elementaire la fontain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SAMB Ousman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Ecole Elementaire Jules Ferry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WIESER Laurenc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Ecole Elementaire Jean Jaurès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YILMAZ Bora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Ecole Elementaire Emile Gebhart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CHABIRA Hocin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Ecole Elementaire Emile Gallé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LUCAS Isabell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Ecole Elementaire Didion raugraff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VINCENT Thierry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Ecole Elementaire Clémenceau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FINCK Chantal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Ecole Elementaire Charlemagn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RAINERI Serg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Ecole Elementaire Buthegnémont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SAHRAOUI Saliha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Ecole Elementaire Buffon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BEAUDEUX Evelyn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Ecole Elementaire Braconnot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TENENBAUM Marc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Ecole Elementaire Boudonvill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BIRCK Mariann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Ecole Elementaire Alfred Mézièr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PERRIN Morand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Correspondant de défens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YILMAZ Bora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Conseil National des Villes et Villages Fleuris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KRIN Géraldin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Conseil d'orientation et de Surveillance de la caisse de crédit municipal</text:p>
          </table:table-cell>
          <table:table-cell office:value-type="string">
            <text:p/>
          </table:table-cell>
          <table:table-cell office:value-type="string">
            <text:p>4</text:p>
          </table:table-cell>
          <table:table-cell office:value-type="string">
            <text:p>Michel FICK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Conseil d'orientation et de Surveillance de la caisse de crédit municipal</text:p>
          </table:table-cell>
          <table:table-cell office:value-type="string">
            <text:p/>
          </table:table-cell>
          <table:table-cell office:value-type="string">
            <text:p>4</text:p>
          </table:table-cell>
          <table:table-cell office:value-type="string">
            <text:p>VINCENT Thierry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Conseil d'orientation et de Surveillance de la caisse de crédit municipal</text:p>
          </table:table-cell>
          <table:table-cell office:value-type="string">
            <text:p/>
          </table:table-cell>
          <table:table-cell office:value-type="string">
            <text:p>4</text:p>
          </table:table-cell>
          <table:table-cell office:value-type="string">
            <text:p>NICOLAS Nadèg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Conseil d'orientation et de Surveillance de la caisse de crédit municipal</text:p>
          </table:table-cell>
          <table:table-cell office:value-type="string">
            <text:p/>
          </table:table-cell>
          <table:table-cell office:value-type="string">
            <text:p>4</text:p>
          </table:table-cell>
          <table:table-cell office:value-type="string">
            <text:p>SAMB Ousman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Conseil de Vie Etudiant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WISSLER-BONNOT Hadrien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conseil de la vie sociale OHS LORRAIN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GERARD Laurent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Conseil de Discipline de Recours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BLANDIN Chloé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Conférence Métropolitaine du Sillon Lorrain</text:p>
          </table:table-cell>
          <table:table-cell office:value-type="string">
            <text:p/>
          </table:table-cell>
          <table:table-cell office:value-type="string">
            <text:p>2</text:p>
          </table:table-cell>
          <table:table-cell office:value-type="string">
            <text:p>KHIROUNI Chayness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Conférence Métropolitaine du Sillon Lorrain</text:p>
          </table:table-cell>
          <table:table-cell office:value-type="string">
            <text:p/>
          </table:table-cell>
          <table:table-cell office:value-type="string">
            <text:p>2</text:p>
          </table:table-cell>
          <table:table-cell office:value-type="string">
            <text:p>HATZIG Patrick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Commission locale du patrimoine mondial</text:p>
          </table:table-cell>
          <table:table-cell office:value-type="string">
            <text:p/>
          </table:table-cell>
          <table:table-cell office:value-type="string">
            <text:p>3</text:p>
          </table:table-cell>
          <table:table-cell office:value-type="string">
            <text:p>MAGUIN Frédéric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Commission locale du patrimoine mondial</text:p>
          </table:table-cell>
          <table:table-cell office:value-type="string">
            <text:p/>
          </table:table-cell>
          <table:table-cell office:value-type="string">
            <text:p>3</text:p>
          </table:table-cell>
          <table:table-cell office:value-type="string">
            <text:p>MASSON Bertrand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Commission locale du patrimoine mondial</text:p>
          </table:table-cell>
          <table:table-cell office:value-type="string">
            <text:p/>
          </table:table-cell>
          <table:table-cell office:value-type="string">
            <text:p>3</text:p>
          </table:table-cell>
          <table:table-cell office:value-type="string">
            <text:p>KLEIN Mathieu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Commission locale des transports publics particuliers des personnes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HATZIG Patrick</text:p>
          </table:table-cell>
          <table:table-cell office:value-type="string">
            <text:p>DEL20260518_09</text:p>
          </table:table-cell>
        </table:table-row>
        <table:table-row>
          <table:table-cell office:value-type="string">
            <text:p>Commission Départementale d'Aménagement Commercial (CDAC)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VINCENT Thierry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Commission de Surveillance du Réseau Educatif de Meurthe et Mosell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NICOLAS Nadèg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Comité d'action sociale</text:p>
          </table:table-cell>
          <table:table-cell office:value-type="string">
            <text:p/>
          </table:table-cell>
          <table:table-cell office:value-type="string">
            <text:p>2</text:p>
          </table:table-cell>
          <table:table-cell office:value-type="string">
            <text:p>FINCK Chantal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Comité d'action sociale</text:p>
          </table:table-cell>
          <table:table-cell office:value-type="string">
            <text:p/>
          </table:table-cell>
          <table:table-cell office:value-type="string">
            <text:p>2</text:p>
          </table:table-cell>
          <table:table-cell office:value-type="string">
            <text:p>HATZIG Patrick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COLLEGE NIKI DE SAINT PHALLE (ex LOUIS ARMAND)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JANDRIC Christell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COLLEGE LA CRAFF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EL KOUATLI Gérald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COLLEGE JEAN LAMOUR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RABHI Fatiha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COLLEGE GUYNEMER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EL KOUATLI Gérald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COLLEGE GEORGES DE LA TOUR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NICOLAS Nadèg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COLLEGE FREDERIC CHOPIN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WISSLER-BONNOT Hadrien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COLLEGE ALFRED MEZIERES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BEAUDEUX Evelyn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Co-Libris réseau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MASSON Bertrand</text:p>
          </table:table-cell>
          <table:table-cell office:value-type="string">
            <text:p>DEL20260518_09</text:p>
          </table:table-cell>
        </table:table-row>
        <table:table-row>
          <table:table-cell office:value-type="string">
            <text:p>Club Saint Nicolas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BIRCK Marianne</text:p>
          </table:table-cell>
          <table:table-cell office:value-type="string">
            <text:p>DEL20260518_09</text:p>
          </table:table-cell>
        </table:table-row>
        <table:table-row>
          <table:table-cell office:value-type="string">
            <text:p>CHRU (Centre Hospitalier Régional Universitaire de Nancy)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KLEIN Mathieu</text:p>
          </table:table-cell>
          <table:table-cell office:value-type="string">
            <text:p>DEL20260518_09</text:p>
          </table:table-cell>
        </table:table-row>
        <table:table-row>
          <table:table-cell office:value-type="string">
            <text:p>CEREMA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SOUVERAIN Thomas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Centre Culturel de l'Ancienne Abbaye des Prémontrés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CHABIRA Hocine</text:p>
          </table:table-cell>
          <table:table-cell office:value-type="string">
            <text:p>DEL20260518_09</text:p>
          </table:table-cell>
        </table:table-row>
        <table:table-row>
          <table:table-cell office:value-type="string">
            <text:p>Centre Chorégraphique National / Ballet de Lorrain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HENRY Roman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Caisse des écoles</text:p>
          </table:table-cell>
          <table:table-cell office:value-type="string">
            <text:p/>
          </table:table-cell>
          <table:table-cell office:value-type="string">
            <text:p>5</text:p>
          </table:table-cell>
          <table:table-cell office:value-type="string">
            <text:p>JANDRIC Christell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Caisse des écoles</text:p>
          </table:table-cell>
          <table:table-cell office:value-type="string">
            <text:p/>
          </table:table-cell>
          <table:table-cell office:value-type="string">
            <text:p>5</text:p>
          </table:table-cell>
          <table:table-cell office:value-type="string">
            <text:p>ASCURIO Véronica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Caisse des écoles</text:p>
          </table:table-cell>
          <table:table-cell office:value-type="string">
            <text:p/>
          </table:table-cell>
          <table:table-cell office:value-type="string">
            <text:p>5</text:p>
          </table:table-cell>
          <table:table-cell office:value-type="string">
            <text:p>SAMB Ousman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Caisse des écoles</text:p>
          </table:table-cell>
          <table:table-cell office:value-type="string">
            <text:p/>
          </table:table-cell>
          <table:table-cell office:value-type="string">
            <text:p>5</text:p>
          </table:table-cell>
          <table:table-cell office:value-type="string">
            <text:p>RENEAUX Karin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Caisse des écoles</text:p>
          </table:table-cell>
          <table:table-cell office:value-type="string">
            <text:p/>
          </table:table-cell>
          <table:table-cell office:value-type="string">
            <text:p>5</text:p>
          </table:table-cell>
          <table:table-cell office:value-type="string">
            <text:p>BLANDIN Chloé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C.R.I.L. 54 (Centre Ressources Illettrisme de Meurthe et Moselle)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NICOLAS Nadèg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C.I.D.F.F. (Centre d'Information sur les Droits des Femmes et des Familles)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SAHRAOUI Saliha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Association Ville et Métiers d'Art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VINCENT Thierry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Association Union Régionale du Grand Est et limitrophes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LE SOLLEUZ Antoin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association Plante et Cité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OLALDE Augusto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association le Florain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WISSLER-BONNOT Hadrien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Association Initiative France Maroc du Grand Est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RABHI Fatiha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Association Française du Conseil des Communes et Régions d'Europ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LE SOLLEUZ Antoin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association du Réseau National des Budgets Participatifs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ERNEST Véroniqu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Association des Villes pour la Propreté Urbain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BEAUDEUX Evelyne</text:p>
          </table:table-cell>
          <table:table-cell office:value-type="string">
            <text:p>DEL20260518_09</text:p>
          </table:table-cell>
        </table:table-row>
        <table:table-row>
          <table:table-cell office:value-type="string">
            <text:p>association des maires des grandes villes de Franc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KLEIN Mathieu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Association des Biens Français du patrimoine mondial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MAGUIN Frédéric</text:p>
          </table:table-cell>
          <table:table-cell office:value-type="string">
            <text:p>DEL20260518_09</text:p>
          </table:table-cell>
        </table:table-row>
        <table:table-row>
          <table:table-cell office:value-type="string">
            <text:p>Association départementale des maires de Franc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KLEIN Mathieu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association CRISTEEL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BEAUDEUX Evelyn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Association Coopérative des Jardins du Plateau de Hay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RABHI Fatiha</text:p>
          </table:table-cell>
          <table:table-cell office:value-type="string">
            <text:p>DEL20260518_09</text:p>
          </table:table-cell>
        </table:table-row>
        <table:table-row>
          <table:table-cell office:value-type="string">
            <text:p>Association Cités Unies de Franc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LE SOLLEUZ Antoin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Association Cités et Gouvernements Locaux Unis de Franc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LE SOLLEUZ Antoin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association Arbres Remarquables, Bilan, Recherches, Etudes et Sauvegarde (A.R.B.R.E.S.)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OLALDE Augusto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Association Alexis Lorrain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MURATET Franck</text:p>
          </table:table-cell>
          <table:table-cell office:value-type="string">
            <text:p>DEL20260518_09</text:p>
          </table:table-cell>
        </table:table-row>
        <table:table-row>
          <table:table-cell office:value-type="string">
            <text:p>association "Sur les traces des Habsbourg"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YILMAZ Bora</text:p>
          </table:table-cell>
          <table:table-cell office:value-type="string">
            <text:p>DEL20260518_09</text:p>
          </table:table-cell>
        </table:table-row>
        <table:table-row>
          <table:table-cell office:value-type="string">
            <text:p>association "des Hommes et Des Arbres, les racines de demain" (D.H.D.A.)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OLALDE Augusto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Association "centre ville en mouvement"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LE SOLLEUZ Antoin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ASNL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RAINERI Serg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ASNL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HOUIN Pierr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ANPAA (Association Nationale de Prévention en Alcoologie et addictologie)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TENENBAUM Marc</text:p>
          </table:table-cell>
          <table:table-cell office:value-type="string">
            <text:p>DEL20260518_09</text:p>
          </table:table-cell>
        </table:table-row>
        <table:table-row>
          <table:table-cell office:value-type="string">
            <text:p>ANACEJ Association Nationale des Conseils d'Enfants et de Jeunes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RENEAUX Karine</text:p>
          </table:table-cell>
          <table:table-cell office:value-type="string">
            <text:p>DEL20260518_09</text:p>
          </table:table-cell>
        </table:table-row>
        <table:table-row>
          <table:table-cell office:value-type="string">
            <text:p>ALOH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SOUVERAIN Thomas</text:p>
          </table:table-cell>
          <table:table-cell office:value-type="string">
            <text:p>DEL20260518_09</text:p>
          </table:table-cell>
        </table:table-row>
        <table:table-row>
          <table:table-cell office:value-type="string">
            <text:p>ALOH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SOUVERAIN Thomas</text:p>
          </table:table-cell>
          <table:table-cell office:value-type="string">
            <text:p>DEL20260518_09</text:p>
          </table:table-cell>
        </table:table-row>
        <table:table-row>
          <table:table-cell office:value-type="string">
            <text:p>ALMH Association des maisons hospitalières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BILLOT Véronique</text:p>
          </table:table-cell>
          <table:table-cell office:value-type="string">
            <text:p>DEL20260518_09</text:p>
          </table:table-cell>
        </table:table-row>
        <table:table-row>
          <table:table-cell office:value-type="string">
            <text:p>ALEC Agence Locale de l�Énergie et du Climat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Géraldine Krin</text:p>
          </table:table-cell>
          <table:table-cell office:value-type="string">
            <text:p>DEL20260518_09</text:p>
          </table:table-cell>
        </table:table-row>
        <table:table-row>
          <table:table-cell office:value-type="string">
            <text:p>AGU 54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TENENBAUM Marc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AFL (Agence France Locale)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SAMB Ousmane</text:p>
          </table:table-cell>
          <table:table-cell office:value-type="string">
            <text:p>DEL20260408_13</text:p>
          </table:table-cell>
        </table:table-row>
        <table:table-row>
          <table:table-cell office:value-type="string">
            <text:p>A.L.A.G.H. (Association Lorraine d'Aide aux Grands Handicapés)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GERARD Laurent</text:p>
          </table:table-cell>
          <table:table-cell office:value-type="string">
            <text:p>DEL20260518_09</text:p>
          </table:table-cell>
        </table:table-row>
        <table:table-row>
          <table:table-cell office:value-type="string">
            <text:p>A.E.I.M. (Association Adultes et Enfants Inadaptés Mentaux)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GERARD Laurent</text:p>
          </table:table-cell>
          <table:table-cell office:value-type="string">
            <text:p>DEL20260518_09</text:p>
          </table:table-cell>
        </table:table-row>
        <table:table-row>
          <table:table-cell office:value-type="string">
            <text:p>CROUS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YILMAZ Bora</text:p>
          </table:table-cell>
          <table:table-cell office:value-type="string">
            <text:p>Déclaration personnelle</text:p>
          </table:table-cell>
        </table:table-row>
        <table:table-row>
          <table:table-cell office:value-type="string">
            <text:p>Association ZARGANIZOKAR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TENENBAUM Marc</text:p>
          </table:table-cell>
          <table:table-cell office:value-type="string">
            <text:p>Déclaration personnelle</text:p>
          </table:table-cell>
        </table:table-row>
        <table:table-row>
          <table:table-cell office:value-type="string">
            <text:p>NATRAN</text:p>
          </table:table-cell>
          <table:table-cell office:value-type="string">
            <text:p>agent</text:p>
          </table:table-cell>
          <table:table-cell office:value-type="string">
            <text:p/>
          </table:table-cell>
          <table:table-cell office:value-type="string">
            <text:p>LUCAS Isabelle</text:p>
          </table:table-cell>
          <table:table-cell office:value-type="string">
            <text:p>Déclaration personnelle</text:p>
          </table:table-cell>
        </table:table-row>
        <table:table-row>
          <table:table-cell office:value-type="string">
            <text:p>Nicolas Arnoult musicien intermittent du spectacle</text:p>
          </table:table-cell>
          <table:table-cell office:value-type="string">
            <text:p>conjoint</text:p>
          </table:table-cell>
          <table:table-cell office:value-type="string">
            <text:p/>
          </table:table-cell>
          <table:table-cell office:value-type="string">
            <text:p>KHIROUNI Chaynesse</text:p>
          </table:table-cell>
          <table:table-cell office:value-type="string">
            <text:p>Déclaration personnelle</text:p>
          </table:table-cell>
        </table:table-row>
        <table:table-row>
          <table:table-cell office:value-type="string">
            <text:p>UFR Arts, lettres et langues nancy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CREUSOT Nicole</text:p>
          </table:table-cell>
          <table:table-cell office:value-type="string">
            <text:p>DEL20200713_09</text:p>
          </table:table-cell>
        </table:table-row>
        <table:table-row>
          <table:table-cell office:value-type="string">
            <text:p>SPL-Xdemat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WATRIN Laurent</text:p>
          </table:table-cell>
          <table:table-cell office:value-type="string">
            <text:p>DEL20200713_07</text:p>
          </table:table-cell>
        </table:table-row>
        <table:table-row>
          <table:table-cell office:value-type="string">
            <text:p>SPL Nancy Sud Lorraine Aménagement</text:p>
          </table:table-cell>
          <table:table-cell office:value-type="string">
            <text:p>Assemblée Générale</text:p>
          </table:table-cell>
          <table:table-cell office:value-type="string">
            <text:p>1</text:p>
          </table:table-cell>
          <table:table-cell office:value-type="string">
            <text:p>SADI Areski</text:p>
          </table:table-cell>
          <table:table-cell office:value-type="string">
            <text:p>DEL20230918_05</text:p>
          </table:table-cell>
        </table:table-row>
        <table:table-row>
          <table:table-cell office:value-type="string">
            <text:p>SPL Nancy Sud Lorraine Aménagement</text:p>
          </table:table-cell>
          <table:table-cell office:value-type="string">
            <text:p>Conseil d'administration</text:p>
          </table:table-cell>
          <table:table-cell office:value-type="string">
            <text:p>2</text:p>
          </table:table-cell>
          <table:table-cell office:value-type="string">
            <text:p>MASSON Bertrand</text:p>
          </table:table-cell>
          <table:table-cell office:value-type="string">
            <text:p>DEL20230918_05</text:p>
          </table:table-cell>
        </table:table-row>
        <table:table-row>
          <table:table-cell office:value-type="string">
            <text:p>SPL Nancy Sud Lorraine Aménagement</text:p>
          </table:table-cell>
          <table:table-cell office:value-type="string">
            <text:p>Conseil d'administration</text:p>
          </table:table-cell>
          <table:table-cell office:value-type="string">
            <text:p>2</text:p>
          </table:table-cell>
          <table:table-cell office:value-type="string">
            <text:p>LUCAS Isabelle</text:p>
          </table:table-cell>
          <table:table-cell office:value-type="string">
            <text:p>DEL20230918_05</text:p>
          </table:table-cell>
        </table:table-row>
        <table:table-row>
          <table:table-cell office:value-type="string">
            <text:p>SOLOREM</text:p>
          </table:table-cell>
          <table:table-cell office:value-type="string">
            <text:p>Conseil d'administration</text:p>
          </table:table-cell>
          <table:table-cell office:value-type="string">
            <text:p>3</text:p>
          </table:table-cell>
          <table:table-cell office:value-type="string">
            <text:p>ERNEST Véronique</text:p>
          </table:table-cell>
          <table:table-cell office:value-type="string">
            <text:p>DEL20250224_25</text:p>
          </table:table-cell>
        </table:table-row>
        <table:table-row>
          <table:table-cell office:value-type="string">
            <text:p>SOLOREM</text:p>
          </table:table-cell>
          <table:table-cell office:value-type="string">
            <text:p>Conseil d'administration</text:p>
          </table:table-cell>
          <table:table-cell office:value-type="string">
            <text:p>3</text:p>
          </table:table-cell>
          <table:table-cell office:value-type="string">
            <text:p>MURATET Frank</text:p>
          </table:table-cell>
          <table:table-cell office:value-type="string">
            <text:p>DEL20200713_13</text:p>
          </table:table-cell>
        </table:table-row>
        <table:table-row>
          <table:table-cell office:value-type="string">
            <text:p>SOLOREM</text:p>
          </table:table-cell>
          <table:table-cell office:value-type="string">
            <text:p>Conseil d'administration</text:p>
          </table:table-cell>
          <table:table-cell office:value-type="string">
            <text:p>3</text:p>
          </table:table-cell>
          <table:table-cell office:value-type="string">
            <text:p>LUCAS Isabelle</text:p>
          </table:table-cell>
          <table:table-cell office:value-type="string">
            <text:p>DEL20200713_13</text:p>
          </table:table-cell>
        </table:table-row>
        <table:table-row>
          <table:table-cell office:value-type="string">
            <text:p>SOLOREM</text:p>
          </table:table-cell>
          <table:table-cell office:value-type="string">
            <text:p>Assemblées Générales</text:p>
          </table:table-cell>
          <table:table-cell office:value-type="string">
            <text:p>1</text:p>
          </table:table-cell>
          <table:table-cell office:value-type="string">
            <text:p>LUCAS Isabelle</text:p>
          </table:table-cell>
          <table:table-cell office:value-type="string">
            <text:p>DEL20200713_13</text:p>
          </table:table-cell>
        </table:table-row>
        <table:table-row>
          <table:table-cell office:value-type="string">
            <text:p>Société d'Histoire de la Lorraine et du Musée Lorrain</text:p>
          </table:table-cell>
          <table:table-cell office:value-type="string">
            <text:p>Conseil d'administration</text:p>
          </table:table-cell>
          <table:table-cell office:value-type="string">
            <text:p>2</text:p>
          </table:table-cell>
          <table:table-cell office:value-type="string">
            <text:p>CREUSOT Nicole</text:p>
          </table:table-cell>
          <table:table-cell office:value-type="string">
            <text:p>DEL20200720_30</text:p>
          </table:table-cell>
        </table:table-row>
        <table:table-row>
          <table:table-cell office:value-type="string">
            <text:p>Société d'Histoire de la Lorraine et du Musée Lorrain</text:p>
          </table:table-cell>
          <table:table-cell office:value-type="string">
            <text:p>Conseil d'administration</text:p>
          </table:table-cell>
          <table:table-cell office:value-type="string">
            <text:p>2</text:p>
          </table:table-cell>
          <table:table-cell office:value-type="string">
            <text:p>MASSON Bertrand</text:p>
          </table:table-cell>
          <table:table-cell office:value-type="string">
            <text:p>DEL20200720_30</text:p>
          </table:table-cell>
        </table:table-row>
        <table:table-row>
          <table:table-cell office:value-type="string">
            <text:p>Société d'Histoire de la Lorraine et du Musée Lorrain</text:p>
          </table:table-cell>
          <table:table-cell office:value-type="string">
            <text:p>Conseil d'administration</text:p>
          </table:table-cell>
          <table:table-cell office:value-type="string">
            <text:p>1</text:p>
          </table:table-cell>
          <table:table-cell office:value-type="string">
            <text:p>Maire membre de droit</text:p>
          </table:table-cell>
          <table:table-cell office:value-type="string">
            <text:p>DEL20200720_30</text:p>
          </table:table-cell>
        </table:table-row>
        <table:table-row>
          <table:table-cell office:value-type="string">
            <text:p>Société Anonyme Coopérative d'Intérêt Collectif pour l' Accession à la Propriété (SACICAP) de Lorraine</text:p>
          </table:table-cell>
          <table:table-cell office:value-type="string">
            <text:p>Conseil d'administration</text:p>
          </table:table-cell>
          <table:table-cell office:value-type="string">
            <text:p>1</text:p>
          </table:table-cell>
          <table:table-cell office:value-type="string">
            <text:p>LUCAS Isabelle</text:p>
          </table:table-cell>
          <table:table-cell office:value-type="string">
            <text:p>DEL20200828_65</text:p>
          </table:table-cell>
        </table:table-row>
        <table:table-row>
          <table:table-cell office:value-type="string">
            <text:p>SLH LOGIS EST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LUCAS Isabelle</text:p>
          </table:table-cell>
          <table:table-cell office:value-type="string">
            <text:p>DEL20210412_23</text:p>
          </table:table-cell>
        </table:table-row>
        <table:table-row>
          <table:table-cell office:value-type="string">
            <text:p>SCALEN</text:p>
          </table:table-cell>
          <table:table-cell office:value-type="string">
            <text:p>représentant</text:p>
          </table:table-cell>
          <table:table-cell office:value-type="string">
            <text:p>6</text:p>
          </table:table-cell>
          <table:table-cell office:value-type="string">
            <text:p>MAYEUX Sophie</text:p>
          </table:table-cell>
          <table:table-cell office:value-type="string">
            <text:p>DEL20200713_17</text:p>
          </table:table-cell>
        </table:table-row>
        <table:table-row>
          <table:table-cell office:value-type="string">
            <text:p>SCALEN</text:p>
          </table:table-cell>
          <table:table-cell office:value-type="string">
            <text:p>Conseil d'administration</text:p>
          </table:table-cell>
          <table:table-cell office:value-type="string">
            <text:p>6</text:p>
          </table:table-cell>
          <table:table-cell office:value-type="string">
            <text:p>LUCAS Isabelle</text:p>
          </table:table-cell>
          <table:table-cell office:value-type="string">
            <text:p>DEL20233009_73</text:p>
          </table:table-cell>
        </table:table-row>
        <table:table-row>
          <table:table-cell office:value-type="string">
            <text:p>SCALEN</text:p>
          </table:table-cell>
          <table:table-cell office:value-type="string">
            <text:p>représentant</text:p>
          </table:table-cell>
          <table:table-cell office:value-type="string">
            <text:p>6</text:p>
          </table:table-cell>
          <table:table-cell office:value-type="string">
            <text:p>MARREL Charlotte</text:p>
          </table:table-cell>
          <table:table-cell office:value-type="string">
            <text:p>DEL20200713_17</text:p>
          </table:table-cell>
        </table:table-row>
        <table:table-row>
          <table:table-cell office:value-type="string">
            <text:p>SCALEN</text:p>
          </table:table-cell>
          <table:table-cell office:value-type="string">
            <text:p>représentant AG</text:p>
          </table:table-cell>
          <table:table-cell office:value-type="string">
            <text:p>6</text:p>
          </table:table-cell>
          <table:table-cell office:value-type="string">
            <text:p>SADI Areski</text:p>
          </table:table-cell>
          <table:table-cell office:value-type="string">
            <text:p>DEL20233009_73</text:p>
          </table:table-cell>
        </table:table-row>
        <table:table-row>
          <table:table-cell office:value-type="string">
            <text:p>SCALEN</text:p>
          </table:table-cell>
          <table:table-cell office:value-type="string">
            <text:p>Conseil d'administration</text:p>
          </table:table-cell>
          <table:table-cell office:value-type="string">
            <text:p>6</text:p>
          </table:table-cell>
          <table:table-cell office:value-type="string">
            <text:p>MURATET Frank</text:p>
          </table:table-cell>
          <table:table-cell office:value-type="string">
            <text:p>DEL20200713_17</text:p>
          </table:table-cell>
        </table:table-row>
        <table:table-row>
          <table:table-cell office:value-type="string">
            <text:p>SCALEN</text:p>
          </table:table-cell>
          <table:table-cell office:value-type="string">
            <text:p>Conseil d'administration</text:p>
          </table:table-cell>
          <table:table-cell office:value-type="string">
            <text:p>6</text:p>
          </table:table-cell>
          <table:table-cell office:value-type="string">
            <text:p>PERRIN Morand</text:p>
          </table:table-cell>
          <table:table-cell office:value-type="string">
            <text:p>DEL20200713_17</text:p>
          </table:table-cell>
        </table:table-row>
        <table:table-row>
          <table:table-cell office:value-type="string">
            <text:p>SAPL GRAND NANCY HABITAT</text:p>
          </table:table-cell>
          <table:table-cell office:value-type="string">
            <text:p>Conseil d'administration</text:p>
          </table:table-cell>
          <table:table-cell office:value-type="string">
            <text:p>2</text:p>
          </table:table-cell>
          <table:table-cell office:value-type="string">
            <text:p>YILMAZ Bora</text:p>
          </table:table-cell>
          <table:table-cell office:value-type="string">
            <text:p>DEL20200713_16</text:p>
          </table:table-cell>
        </table:table-row>
        <table:table-row>
          <table:table-cell office:value-type="string">
            <text:p>SAPL GRAND NANCY HABITAT</text:p>
          </table:table-cell>
          <table:table-cell office:value-type="string">
            <text:p>Assemblée Générale et conseil d'administration</text:p>
          </table:table-cell>
          <table:table-cell office:value-type="string">
            <text:p>1</text:p>
          </table:table-cell>
          <table:table-cell office:value-type="string">
            <text:p>LUCAS Isabelle</text:p>
          </table:table-cell>
          <table:table-cell office:value-type="string">
            <text:p>DEL20200713_16</text:p>
          </table:table-cell>
        </table:table-row>
        <table:table-row>
          <table:table-cell office:value-type="string">
            <text:p>SAPL DESTINATION NANCY</text:p>
          </table:table-cell>
          <table:table-cell office:value-type="string">
            <text:p>Comité de Gestion</text:p>
          </table:table-cell>
          <table:table-cell office:value-type="string">
            <text:p>1</text:p>
          </table:table-cell>
          <table:table-cell office:value-type="string">
            <text:p>MASSON Bertrand</text:p>
          </table:table-cell>
          <table:table-cell office:value-type="string">
            <text:p>DEL20200713_14</text:p>
          </table:table-cell>
        </table:table-row>
        <table:table-row>
          <table:table-cell office:value-type="string">
            <text:p>SAPL DESTINATION NANCY</text:p>
          </table:table-cell>
          <table:table-cell office:value-type="string">
            <text:p>Conseil d'administration</text:p>
          </table:table-cell>
          <table:table-cell office:value-type="string">
            <text:p>2</text:p>
          </table:table-cell>
          <table:table-cell office:value-type="string">
            <text:p>MASSON Bertrand</text:p>
          </table:table-cell>
          <table:table-cell office:value-type="string">
            <text:p>DEL20200713_14</text:p>
          </table:table-cell>
        </table:table-row>
        <table:table-row>
          <table:table-cell office:value-type="string">
            <text:p>SAPL DESTINATION NANCY</text:p>
          </table:table-cell>
          <table:table-cell office:value-type="string">
            <text:p>Conseil d'administration</text:p>
          </table:table-cell>
          <table:table-cell office:value-type="string">
            <text:p>2</text:p>
          </table:table-cell>
          <table:table-cell office:value-type="string">
            <text:p>LE SOLLEUZ Antoine</text:p>
          </table:table-cell>
          <table:table-cell office:value-type="string">
            <text:p>DEL20200713_14</text:p>
          </table:table-cell>
        </table:table-row>
        <table:table-row>
          <table:table-cell office:value-type="string">
            <text:p>SAPL DESTINATION NANCY</text:p>
          </table:table-cell>
          <table:table-cell office:value-type="string">
            <text:p>Assemblée Générale</text:p>
          </table:table-cell>
          <table:table-cell office:value-type="string">
            <text:p>1</text:p>
          </table:table-cell>
          <table:table-cell office:value-type="string">
            <text:p>LE SOLLEUZ Antoine</text:p>
          </table:table-cell>
          <table:table-cell office:value-type="string">
            <text:p>DEL20200713_14</text:p>
          </table:table-cell>
        </table:table-row>
        <table:table-row>
          <table:table-cell office:value-type="string">
            <text:p>SAEM NANCY DEFI</text:p>
          </table:table-cell>
          <table:table-cell office:value-type="string">
            <text:p>Conseil d'administration</text:p>
          </table:table-cell>
          <table:table-cell office:value-type="string">
            <text:p>5</text:p>
          </table:table-cell>
          <table:table-cell office:value-type="string">
            <text:p>FICK Michel</text:p>
          </table:table-cell>
          <table:table-cell office:value-type="string">
            <text:p>DEL20200713_15</text:p>
          </table:table-cell>
        </table:table-row>
        <table:table-row>
          <table:table-cell office:value-type="string">
            <text:p>SAEM NANCY DEFI</text:p>
          </table:table-cell>
          <table:table-cell office:value-type="string">
            <text:p>Conseil d'administration</text:p>
          </table:table-cell>
          <table:table-cell office:value-type="string">
            <text:p>5</text:p>
          </table:table-cell>
          <table:table-cell office:value-type="string">
            <text:p>DIDELOT Anne-Sophie</text:p>
          </table:table-cell>
          <table:table-cell office:value-type="string">
            <text:p>DEL20200713_15</text:p>
          </table:table-cell>
        </table:table-row>
        <table:table-row>
          <table:table-cell office:value-type="string">
            <text:p>SAEM NANCY DEFI</text:p>
          </table:table-cell>
          <table:table-cell office:value-type="string">
            <text:p>Conseil d'administration</text:p>
          </table:table-cell>
          <table:table-cell office:value-type="string">
            <text:p>5</text:p>
          </table:table-cell>
          <table:table-cell office:value-type="string">
            <text:p>MARREL Charlotte</text:p>
          </table:table-cell>
          <table:table-cell office:value-type="string">
            <text:p>DEL20200713_15</text:p>
          </table:table-cell>
        </table:table-row>
        <table:table-row>
          <table:table-cell office:value-type="string">
            <text:p>SAEM NANCY DEFI</text:p>
          </table:table-cell>
          <table:table-cell office:value-type="string">
            <text:p>Conseil d'administration</text:p>
          </table:table-cell>
          <table:table-cell office:value-type="string">
            <text:p>5</text:p>
          </table:table-cell>
          <table:table-cell office:value-type="string">
            <text:p>THOMASSIN Charles</text:p>
          </table:table-cell>
          <table:table-cell office:value-type="string">
            <text:p>DEL20200713_15</text:p>
          </table:table-cell>
        </table:table-row>
        <table:table-row>
          <table:table-cell office:value-type="string">
            <text:p>SAEM NANCY DEFI</text:p>
          </table:table-cell>
          <table:table-cell office:value-type="string">
            <text:p>Conseil d'administration</text:p>
          </table:table-cell>
          <table:table-cell office:value-type="string">
            <text:p>5</text:p>
          </table:table-cell>
          <table:table-cell office:value-type="string">
            <text:p>BERNEZ Arnaud</text:p>
          </table:table-cell>
          <table:table-cell office:value-type="string">
            <text:p>DEL20200713_15</text:p>
          </table:table-cell>
        </table:table-row>
        <table:table-row>
          <table:table-cell office:value-type="string">
            <text:p>SAEM NANCY DEFI</text:p>
          </table:table-cell>
          <table:table-cell office:value-type="string">
            <text:p>Assemblée Générale</text:p>
          </table:table-cell>
          <table:table-cell office:value-type="string">
            <text:p>1</text:p>
          </table:table-cell>
          <table:table-cell office:value-type="string">
            <text:p>SADI Areski</text:p>
          </table:table-cell>
          <table:table-cell office:value-type="string">
            <text:p>DEL20200713_15</text:p>
          </table:table-cell>
        </table:table-row>
        <table:table-row>
          <table:table-cell office:value-type="string">
            <text:p>SACICAP</text:p>
          </table:table-cell>
          <table:table-cell office:value-type="string">
            <text:p>Assemblée Générale et conseil d'administration</text:p>
          </table:table-cell>
          <table:table-cell office:value-type="string">
            <text:p>2</text:p>
          </table:table-cell>
          <table:table-cell office:value-type="string">
            <text:p>MATHIEU Annette</text:p>
          </table:table-cell>
          <table:table-cell office:value-type="string">
            <text:p>DEL20200713_16</text:p>
          </table:table-cell>
        </table:table-row>
        <table:table-row>
          <table:table-cell office:value-type="string">
            <text:p>réseaux des Elu.e.s contre les violences faites aux femmes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WITT Lauranne</text:p>
          </table:table-cell>
          <table:table-cell office:value-type="string">
            <text:p>DEL20200928_21</text:p>
          </table:table-cell>
        </table:table-row>
        <table:table-row>
          <table:table-cell office:value-type="string">
            <text:p>Réseau Grand'Est Franco-Allemand (GEFA) de la Fédération des Associations franco-allemandes (FAFA)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LE SOLLEUZ Antoine</text:p>
          </table:table-cell>
          <table:table-cell office:value-type="string">
            <text:p>DEL20200720_35</text:p>
          </table:table-cell>
        </table:table-row>
        <table:table-row>
          <table:table-cell office:value-type="string">
            <text:p>Réseau Gérard Cuny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Maire membre de droit</text:p>
          </table:table-cell>
          <table:table-cell office:value-type="string">
            <text:p>DEL20200828_70</text:p>
          </table:table-cell>
        </table:table-row>
        <table:table-row>
          <table:table-cell office:value-type="string">
            <text:p>Réseau francophone des villes amies des aînés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NICOLAS Nadège</text:p>
          </table:table-cell>
          <table:table-cell office:value-type="string">
            <text:p>DEL20200720_69</text:p>
          </table:table-cell>
        </table:table-row>
        <table:table-row>
          <table:table-cell office:value-type="string">
            <text:p>Réseau Français des Villes Educatrices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BIRCK Marianne</text:p>
          </table:table-cell>
          <table:table-cell office:value-type="string">
            <text:p>DEL20200828_29</text:p>
          </table:table-cell>
        </table:table-row>
        <table:table-row>
          <table:table-cell office:value-type="string">
            <text:p>Réseau Art nouveau Network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MAGUIN Frédéric</text:p>
          </table:table-cell>
          <table:table-cell office:value-type="string">
            <text:p>DEL20200720_30</text:p>
          </table:table-cell>
        </table:table-row>
        <table:table-row>
          <table:table-cell office:value-type="string">
            <text:p>Opéra national de Lorraine</text:p>
          </table:table-cell>
          <table:table-cell office:value-type="string">
            <text:p>Conseil d'administration</text:p>
          </table:table-cell>
          <table:table-cell office:value-type="string">
            <text:p>6</text:p>
          </table:table-cell>
          <table:table-cell office:value-type="string">
            <text:p>GUILLEMARD Philippe</text:p>
          </table:table-cell>
          <table:table-cell office:value-type="string">
            <text:p>DEL20200713_27</text:p>
          </table:table-cell>
        </table:table-row>
        <table:table-row>
          <table:table-cell office:value-type="string">
            <text:p>Opéra national de Lorraine</text:p>
          </table:table-cell>
          <table:table-cell office:value-type="string">
            <text:p>Conseil d'administration</text:p>
          </table:table-cell>
          <table:table-cell office:value-type="string">
            <text:p>6</text:p>
          </table:table-cell>
          <table:table-cell office:value-type="string">
            <text:p>CREUSOT Nicole</text:p>
          </table:table-cell>
          <table:table-cell office:value-type="string">
            <text:p>DEL20200713_27</text:p>
          </table:table-cell>
        </table:table-row>
        <table:table-row>
          <table:table-cell office:value-type="string">
            <text:p>Opéra national de Lorraine</text:p>
          </table:table-cell>
          <table:table-cell office:value-type="string">
            <text:p>Conseil d'administration</text:p>
          </table:table-cell>
          <table:table-cell office:value-type="string">
            <text:p>6</text:p>
          </table:table-cell>
          <table:table-cell office:value-type="string">
            <text:p>CHABIRA Hocine</text:p>
          </table:table-cell>
          <table:table-cell office:value-type="string">
            <text:p>DEL20200713_27</text:p>
          </table:table-cell>
        </table:table-row>
        <table:table-row>
          <table:table-cell office:value-type="string">
            <text:p>Opéra national de Lorraine</text:p>
          </table:table-cell>
          <table:table-cell office:value-type="string">
            <text:p>Conseil d'administration</text:p>
          </table:table-cell>
          <table:table-cell office:value-type="string">
            <text:p>6</text:p>
          </table:table-cell>
          <table:table-cell office:value-type="string">
            <text:p>MERCIER Estelle</text:p>
          </table:table-cell>
          <table:table-cell office:value-type="string">
            <text:p>DEL20200713_27</text:p>
          </table:table-cell>
        </table:table-row>
        <table:table-row>
          <table:table-cell office:value-type="string">
            <text:p>Opéra national de Lorraine</text:p>
          </table:table-cell>
          <table:table-cell office:value-type="string">
            <text:p>Conseil d'administration</text:p>
          </table:table-cell>
          <table:table-cell office:value-type="string">
            <text:p>6</text:p>
          </table:table-cell>
          <table:table-cell office:value-type="string">
            <text:p>WATRIN Laurent</text:p>
          </table:table-cell>
          <table:table-cell office:value-type="string">
            <text:p>DEL20200713_27</text:p>
          </table:table-cell>
        </table:table-row>
        <table:table-row>
          <table:table-cell office:value-type="string">
            <text:p>Opéra national de Lorraine</text:p>
          </table:table-cell>
          <table:table-cell office:value-type="string">
            <text:p>Conseil d'administration</text:p>
          </table:table-cell>
          <table:table-cell office:value-type="string">
            <text:p>6</text:p>
          </table:table-cell>
          <table:table-cell office:value-type="string">
            <text:p>MASSON Bertrand</text:p>
          </table:table-cell>
          <table:table-cell office:value-type="string">
            <text:p>DEL20200713_27</text:p>
          </table:table-cell>
        </table:table-row>
        <table:table-row>
          <table:table-cell office:value-type="string">
            <text:p>OMH</text:p>
          </table:table-cell>
          <table:table-cell office:value-type="string">
            <text:p>Conseil d'administration</text:p>
          </table:table-cell>
          <table:table-cell office:value-type="string">
            <text:p/>
          </table:table-cell>
          <table:table-cell office:value-type="string">
            <text:p>BILLOT Véronique</text:p>
          </table:table-cell>
          <table:table-cell office:value-type="string">
            <text:p>Déclaration personnelle</text:p>
          </table:table-cell>
        </table:table-row>
        <table:table-row>
          <table:table-cell office:value-type="string">
            <text:p>Office nationale des personnes âgées (ONPA)</text:p>
          </table:table-cell>
          <table:table-cell office:value-type="string">
            <text:p>représentant</text:p>
          </table:table-cell>
          <table:table-cell office:value-type="string">
            <text:p>2</text:p>
          </table:table-cell>
          <table:table-cell office:value-type="string">
            <text:p>TENENBAUM Marc</text:p>
          </table:table-cell>
          <table:table-cell office:value-type="string">
            <text:p>DEL20200928_68</text:p>
          </table:table-cell>
        </table:table-row>
        <table:table-row>
          <table:table-cell office:value-type="string">
            <text:p>Office nationale des personnes âgées (ONPA)</text:p>
          </table:table-cell>
          <table:table-cell office:value-type="string">
            <text:p>représentant</text:p>
          </table:table-cell>
          <table:table-cell office:value-type="string">
            <text:p>2</text:p>
          </table:table-cell>
          <table:table-cell office:value-type="string">
            <text:p>RAINERI Serge</text:p>
          </table:table-cell>
          <table:table-cell office:value-type="string">
            <text:p>DEL20200928_68</text:p>
          </table:table-cell>
        </table:table-row>
        <table:table-row>
          <table:table-cell office:value-type="string">
            <text:p>Office Municipale des Sports</text:p>
          </table:table-cell>
          <table:table-cell office:value-type="string">
            <text:p>représentant</text:p>
          </table:table-cell>
          <table:table-cell office:value-type="string">
            <text:p>3</text:p>
          </table:table-cell>
          <table:table-cell office:value-type="string">
            <text:p>BIRCK Marianne</text:p>
          </table:table-cell>
          <table:table-cell office:value-type="string">
            <text:p>DEL20200713_11</text:p>
          </table:table-cell>
        </table:table-row>
        <table:table-row>
          <table:table-cell office:value-type="string">
            <text:p>Office Municipale des Sports</text:p>
          </table:table-cell>
          <table:table-cell office:value-type="string">
            <text:p>représentant</text:p>
          </table:table-cell>
          <table:table-cell office:value-type="string">
            <text:p>3</text:p>
          </table:table-cell>
          <table:table-cell office:value-type="string">
            <text:p>EL GHAZILI Mohammed</text:p>
          </table:table-cell>
          <table:table-cell office:value-type="string">
            <text:p>DEL20200713_11</text:p>
          </table:table-cell>
        </table:table-row>
        <table:table-row>
          <table:table-cell office:value-type="string">
            <text:p>Office Municipale des Sports</text:p>
          </table:table-cell>
          <table:table-cell office:value-type="string">
            <text:p>représentant</text:p>
          </table:table-cell>
          <table:table-cell office:value-type="string">
            <text:p>3</text:p>
          </table:table-cell>
          <table:table-cell office:value-type="string">
            <text:p>RAINERI Serge</text:p>
          </table:table-cell>
          <table:table-cell office:value-type="string">
            <text:p>DEL20200713_11</text:p>
          </table:table-cell>
        </table:table-row>
        <table:table-row>
          <table:table-cell office:value-type="string">
            <text:p>O.D.A.S. (Observatoire National de l'Action Sociale Décentralisée)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NICOLAS Nadège</text:p>
          </table:table-cell>
          <table:table-cell office:value-type="string">
            <text:p>DEL20200828_69</text:p>
          </table:table-cell>
        </table:table-row>
        <table:table-row>
          <table:table-cell office:value-type="string">
            <text:p>Nos enfants ateliers périscolaires d'Haussonville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JANDRIC Christelle</text:p>
          </table:table-cell>
          <table:table-cell office:value-type="string">
            <text:p>DEL20200713_10</text:p>
          </table:table-cell>
        </table:table-row>
        <table:table-row>
          <table:table-cell office:value-type="string">
            <text:p>MJC Trois-Maisons</text:p>
          </table:table-cell>
          <table:table-cell office:value-type="string">
            <text:p>commission de conciliation</text:p>
          </table:table-cell>
          <table:table-cell office:value-type="string">
            <text:p>4</text:p>
          </table:table-cell>
          <table:table-cell office:value-type="string">
            <text:p>PIERRONNET Romain</text:p>
          </table:table-cell>
          <table:table-cell office:value-type="string">
            <text:p>DEL20200720_36</text:p>
          </table:table-cell>
        </table:table-row>
        <table:table-row>
          <table:table-cell office:value-type="string">
            <text:p>MJC Trois-Maisons</text:p>
          </table:table-cell>
          <table:table-cell office:value-type="string">
            <text:p>commission de conciliation</text:p>
          </table:table-cell>
          <table:table-cell office:value-type="string">
            <text:p>4</text:p>
          </table:table-cell>
          <table:table-cell office:value-type="string">
            <text:p>BIRCK Marianne</text:p>
          </table:table-cell>
          <table:table-cell office:value-type="string">
            <text:p>DEL20200720_36</text:p>
          </table:table-cell>
        </table:table-row>
        <table:table-row>
          <table:table-cell office:value-type="string">
            <text:p>MJC Trois-Maisons</text:p>
          </table:table-cell>
          <table:table-cell office:value-type="string">
            <text:p>commission de conciliation</text:p>
          </table:table-cell>
          <table:table-cell office:value-type="string">
            <text:p>4</text:p>
          </table:table-cell>
          <table:table-cell office:value-type="string">
            <text:p>CHABIRA Hocine</text:p>
          </table:table-cell>
          <table:table-cell office:value-type="string">
            <text:p>DEL20200720_36</text:p>
          </table:table-cell>
        </table:table-row>
        <table:table-row>
          <table:table-cell office:value-type="string">
            <text:p>MJC Pichon</text:p>
          </table:table-cell>
          <table:table-cell office:value-type="string">
            <text:p>commission de conciliation</text:p>
          </table:table-cell>
          <table:table-cell office:value-type="string">
            <text:p>4</text:p>
          </table:table-cell>
          <table:table-cell office:value-type="string">
            <text:p>PIERRONNET Romain</text:p>
          </table:table-cell>
          <table:table-cell office:value-type="string">
            <text:p>DEL20200720_36</text:p>
          </table:table-cell>
        </table:table-row>
        <table:table-row>
          <table:table-cell office:value-type="string">
            <text:p>MJC Pichon</text:p>
          </table:table-cell>
          <table:table-cell office:value-type="string">
            <text:p>commission de conciliation</text:p>
          </table:table-cell>
          <table:table-cell office:value-type="string">
            <text:p>4</text:p>
          </table:table-cell>
          <table:table-cell office:value-type="string">
            <text:p>MAGUIN Frédéric</text:p>
          </table:table-cell>
          <table:table-cell office:value-type="string">
            <text:p>DEL20200720_36</text:p>
          </table:table-cell>
        </table:table-row>
        <table:table-row>
          <table:table-cell office:value-type="string">
            <text:p>MJC Pichon</text:p>
          </table:table-cell>
          <table:table-cell office:value-type="string">
            <text:p>commission de conciliation</text:p>
          </table:table-cell>
          <table:table-cell office:value-type="string">
            <text:p>4</text:p>
          </table:table-cell>
          <table:table-cell office:value-type="string">
            <text:p>CHABIRA Hocine</text:p>
          </table:table-cell>
          <table:table-cell office:value-type="string">
            <text:p>DEL20200720_36</text:p>
          </table:table-cell>
        </table:table-row>
        <table:table-row>
          <table:table-cell office:value-type="string">
            <text:p>MJC Pichon</text:p>
          </table:table-cell>
          <table:table-cell office:value-type="string">
            <text:p>commission de conciliation</text:p>
          </table:table-cell>
          <table:table-cell office:value-type="string">
            <text:p>4</text:p>
          </table:table-cell>
          <table:table-cell office:value-type="string">
            <text:p>BIRCK Marianne</text:p>
          </table:table-cell>
          <table:table-cell office:value-type="string">
            <text:p>DEL20200720_36</text:p>
          </table:table-cell>
        </table:table-row>
        <table:table-row>
          <table:table-cell office:value-type="string">
            <text:p>MJC Lillebonne</text:p>
          </table:table-cell>
          <table:table-cell office:value-type="string">
            <text:p>commission de conciliation</text:p>
          </table:table-cell>
          <table:table-cell office:value-type="string">
            <text:p>4</text:p>
          </table:table-cell>
          <table:table-cell office:value-type="string">
            <text:p>PIERRONNET Romain</text:p>
          </table:table-cell>
          <table:table-cell office:value-type="string">
            <text:p>DEL20200720_36</text:p>
          </table:table-cell>
        </table:table-row>
        <table:table-row>
          <table:table-cell office:value-type="string">
            <text:p>MJC Lillebonne</text:p>
          </table:table-cell>
          <table:table-cell office:value-type="string">
            <text:p>commission de conciliation</text:p>
          </table:table-cell>
          <table:table-cell office:value-type="string">
            <text:p>4</text:p>
          </table:table-cell>
          <table:table-cell office:value-type="string">
            <text:p>RICHTER Dahman</text:p>
          </table:table-cell>
          <table:table-cell office:value-type="string">
            <text:p>DEL20200720_36</text:p>
          </table:table-cell>
        </table:table-row>
        <table:table-row>
          <table:table-cell office:value-type="string">
            <text:p>MJC Lillebonne</text:p>
          </table:table-cell>
          <table:table-cell office:value-type="string">
            <text:p>commission de conciliation</text:p>
          </table:table-cell>
          <table:table-cell office:value-type="string">
            <text:p>4</text:p>
          </table:table-cell>
          <table:table-cell office:value-type="string">
            <text:p>CHABIRA Hocine</text:p>
          </table:table-cell>
          <table:table-cell office:value-type="string">
            <text:p>DEL20200720_36</text:p>
          </table:table-cell>
        </table:table-row>
        <table:table-row>
          <table:table-cell office:value-type="string">
            <text:p>MJC Lillebonne</text:p>
          </table:table-cell>
          <table:table-cell office:value-type="string">
            <text:p>commission de conciliation</text:p>
          </table:table-cell>
          <table:table-cell office:value-type="string">
            <text:p>4</text:p>
          </table:table-cell>
          <table:table-cell office:value-type="string">
            <text:p>BIRCK Marianne</text:p>
          </table:table-cell>
          <table:table-cell office:value-type="string">
            <text:p>DEL20200720_36</text:p>
          </table:table-cell>
        </table:table-row>
        <table:table-row>
          <table:table-cell office:value-type="string">
            <text:p>MJC Haut du Lièvre</text:p>
          </table:table-cell>
          <table:table-cell office:value-type="string">
            <text:p>commission de conciliation</text:p>
          </table:table-cell>
          <table:table-cell office:value-type="string">
            <text:p>4</text:p>
          </table:table-cell>
          <table:table-cell office:value-type="string">
            <text:p>PIERRONNET Romain</text:p>
          </table:table-cell>
          <table:table-cell office:value-type="string">
            <text:p>DEL20200720_36</text:p>
          </table:table-cell>
        </table:table-row>
        <table:table-row>
          <table:table-cell office:value-type="string">
            <text:p>MJC Haut du Lièvre</text:p>
          </table:table-cell>
          <table:table-cell office:value-type="string">
            <text:p>commission de conciliation</text:p>
          </table:table-cell>
          <table:table-cell office:value-type="string">
            <text:p>4</text:p>
          </table:table-cell>
          <table:table-cell office:value-type="string">
            <text:p>HITOU RABHI Fatiha</text:p>
          </table:table-cell>
          <table:table-cell office:value-type="string">
            <text:p>DEL20200720_36</text:p>
          </table:table-cell>
        </table:table-row>
        <table:table-row>
          <table:table-cell office:value-type="string">
            <text:p>MJC Haut du Lièvre</text:p>
          </table:table-cell>
          <table:table-cell office:value-type="string">
            <text:p>commission de conciliation</text:p>
          </table:table-cell>
          <table:table-cell office:value-type="string">
            <text:p>4</text:p>
          </table:table-cell>
          <table:table-cell office:value-type="string">
            <text:p>CHABIRA Hocine</text:p>
          </table:table-cell>
          <table:table-cell office:value-type="string">
            <text:p>DEL20200720_36</text:p>
          </table:table-cell>
        </table:table-row>
        <table:table-row>
          <table:table-cell office:value-type="string">
            <text:p>MJC Haut du Lièvre</text:p>
          </table:table-cell>
          <table:table-cell office:value-type="string">
            <text:p>commission de conciliation</text:p>
          </table:table-cell>
          <table:table-cell office:value-type="string">
            <text:p>4</text:p>
          </table:table-cell>
          <table:table-cell office:value-type="string">
            <text:p>BIRCK Marianne</text:p>
          </table:table-cell>
          <table:table-cell office:value-type="string">
            <text:p>DEL20200720_36</text:p>
          </table:table-cell>
        </table:table-row>
        <table:table-row>
          <table:table-cell office:value-type="string">
            <text:p>MJC Desforges</text:p>
          </table:table-cell>
          <table:table-cell office:value-type="string">
            <text:p>commission de conciliation</text:p>
          </table:table-cell>
          <table:table-cell office:value-type="string">
            <text:p>4</text:p>
          </table:table-cell>
          <table:table-cell office:value-type="string">
            <text:p>PIERRONNET Romain</text:p>
          </table:table-cell>
          <table:table-cell office:value-type="string">
            <text:p>DEL20200720_36</text:p>
          </table:table-cell>
        </table:table-row>
        <table:table-row>
          <table:table-cell office:value-type="string">
            <text:p>MJC Desforges</text:p>
          </table:table-cell>
          <table:table-cell office:value-type="string">
            <text:p>commission de conciliation</text:p>
          </table:table-cell>
          <table:table-cell office:value-type="string">
            <text:p>4</text:p>
          </table:table-cell>
          <table:table-cell office:value-type="string">
            <text:p>MAGUIN Frédéric</text:p>
          </table:table-cell>
          <table:table-cell office:value-type="string">
            <text:p>DEL20200720_36</text:p>
          </table:table-cell>
        </table:table-row>
        <table:table-row>
          <table:table-cell office:value-type="string">
            <text:p>MJC Desforges</text:p>
          </table:table-cell>
          <table:table-cell office:value-type="string">
            <text:p>commission de conciliation</text:p>
          </table:table-cell>
          <table:table-cell office:value-type="string">
            <text:p>4</text:p>
          </table:table-cell>
          <table:table-cell office:value-type="string">
            <text:p>CHABIRA Hocine</text:p>
          </table:table-cell>
          <table:table-cell office:value-type="string">
            <text:p>DEL20200720_36</text:p>
          </table:table-cell>
        </table:table-row>
        <table:table-row>
          <table:table-cell office:value-type="string">
            <text:p>MJC Desforges</text:p>
          </table:table-cell>
          <table:table-cell office:value-type="string">
            <text:p>commission de conciliation</text:p>
          </table:table-cell>
          <table:table-cell office:value-type="string">
            <text:p>4</text:p>
          </table:table-cell>
          <table:table-cell office:value-type="string">
            <text:p>BIRCK Marianne</text:p>
          </table:table-cell>
          <table:table-cell office:value-type="string">
            <text:p>DEL20200720_36</text:p>
          </table:table-cell>
        </table:table-row>
        <table:table-row>
          <table:table-cell office:value-type="string">
            <text:p>MJC Beauregard</text:p>
          </table:table-cell>
          <table:table-cell office:value-type="string">
            <text:p>commission de conciliation</text:p>
          </table:table-cell>
          <table:table-cell office:value-type="string">
            <text:p>4</text:p>
          </table:table-cell>
          <table:table-cell office:value-type="string">
            <text:p>PIERRONNET Romain</text:p>
          </table:table-cell>
          <table:table-cell office:value-type="string">
            <text:p>DEL20200720_36</text:p>
          </table:table-cell>
        </table:table-row>
        <table:table-row>
          <table:table-cell office:value-type="string">
            <text:p>MJC Beauregard</text:p>
          </table:table-cell>
          <table:table-cell office:value-type="string">
            <text:p>commission de conciliation</text:p>
          </table:table-cell>
          <table:table-cell office:value-type="string">
            <text:p>4</text:p>
          </table:table-cell>
          <table:table-cell office:value-type="string">
            <text:p>NICOLAS Nadège</text:p>
          </table:table-cell>
          <table:table-cell office:value-type="string">
            <text:p>DEL20200720_36</text:p>
          </table:table-cell>
        </table:table-row>
        <table:table-row>
          <table:table-cell office:value-type="string">
            <text:p>MJC Beauregard</text:p>
          </table:table-cell>
          <table:table-cell office:value-type="string">
            <text:p>commission de conciliation</text:p>
          </table:table-cell>
          <table:table-cell office:value-type="string">
            <text:p>4</text:p>
          </table:table-cell>
          <table:table-cell office:value-type="string">
            <text:p>CHABIRA Hocine</text:p>
          </table:table-cell>
          <table:table-cell office:value-type="string">
            <text:p>DEL20200720_36</text:p>
          </table:table-cell>
        </table:table-row>
        <table:table-row>
          <table:table-cell office:value-type="string">
            <text:p>MJC Beauregard</text:p>
          </table:table-cell>
          <table:table-cell office:value-type="string">
            <text:p>commission de conciliation</text:p>
          </table:table-cell>
          <table:table-cell office:value-type="string">
            <text:p>4</text:p>
          </table:table-cell>
          <table:table-cell office:value-type="string">
            <text:p>BIRCK Marianne</text:p>
          </table:table-cell>
          <table:table-cell office:value-type="string">
            <text:p>DEL20200720_36</text:p>
          </table:table-cell>
        </table:table-row>
        <table:table-row>
          <table:table-cell office:value-type="string">
            <text:p>MJC Bazin</text:p>
          </table:table-cell>
          <table:table-cell office:value-type="string">
            <text:p>commission de conciliation</text:p>
          </table:table-cell>
          <table:table-cell office:value-type="string">
            <text:p>4</text:p>
          </table:table-cell>
          <table:table-cell office:value-type="string">
            <text:p>PIERRONNET Romain</text:p>
          </table:table-cell>
          <table:table-cell office:value-type="string">
            <text:p>DEL20200720_36</text:p>
          </table:table-cell>
        </table:table-row>
        <table:table-row>
          <table:table-cell office:value-type="string">
            <text:p>MJC Bazin</text:p>
          </table:table-cell>
          <table:table-cell office:value-type="string">
            <text:p>commission de conciliation</text:p>
          </table:table-cell>
          <table:table-cell office:value-type="string">
            <text:p>4</text:p>
          </table:table-cell>
          <table:table-cell office:value-type="string">
            <text:p>ERNEST Véronique</text:p>
          </table:table-cell>
          <table:table-cell office:value-type="string">
            <text:p>DEL20200720_36</text:p>
          </table:table-cell>
        </table:table-row>
        <table:table-row>
          <table:table-cell office:value-type="string">
            <text:p>MJC Bazin</text:p>
          </table:table-cell>
          <table:table-cell office:value-type="string">
            <text:p>commission de conciliation</text:p>
          </table:table-cell>
          <table:table-cell office:value-type="string">
            <text:p>4</text:p>
          </table:table-cell>
          <table:table-cell office:value-type="string">
            <text:p>CHABIRA Hocine</text:p>
          </table:table-cell>
          <table:table-cell office:value-type="string">
            <text:p>DEL20200720_36</text:p>
          </table:table-cell>
        </table:table-row>
        <table:table-row>
          <table:table-cell office:value-type="string">
            <text:p>MJC Bazin</text:p>
          </table:table-cell>
          <table:table-cell office:value-type="string">
            <text:p>commission de conciliation</text:p>
          </table:table-cell>
          <table:table-cell office:value-type="string">
            <text:p>4</text:p>
          </table:table-cell>
          <table:table-cell office:value-type="string">
            <text:p>BIRCK Marianne</text:p>
          </table:table-cell>
          <table:table-cell office:value-type="string">
            <text:p>DEL20200720_36</text:p>
          </table:table-cell>
        </table:table-row>
        <table:table-row>
          <table:table-cell office:value-type="string">
            <text:p>Mission locale du grand Nancy</text:p>
          </table:table-cell>
          <table:table-cell office:value-type="string">
            <text:p>Conseil d'administration</text:p>
          </table:table-cell>
          <table:table-cell office:value-type="string">
            <text:p>8</text:p>
          </table:table-cell>
          <table:table-cell office:value-type="string">
            <text:p>DIDELOT Anne-Sophie</text:p>
          </table:table-cell>
          <table:table-cell office:value-type="string">
            <text:p>DEL20200713_22</text:p>
          </table:table-cell>
        </table:table-row>
        <table:table-row>
          <table:table-cell office:value-type="string">
            <text:p>Mission locale du grand Nancy</text:p>
          </table:table-cell>
          <table:table-cell office:value-type="string">
            <text:p>Conseil d'administration</text:p>
          </table:table-cell>
          <table:table-cell office:value-type="string">
            <text:p>8</text:p>
          </table:table-cell>
          <table:table-cell office:value-type="string">
            <text:p>DATI Malika</text:p>
          </table:table-cell>
          <table:table-cell office:value-type="string">
            <text:p>DEL20200713_22</text:p>
          </table:table-cell>
        </table:table-row>
        <table:table-row>
          <table:table-cell office:value-type="string">
            <text:p>Mission locale du grand Nancy</text:p>
          </table:table-cell>
          <table:table-cell office:value-type="string">
            <text:p>Conseil d'administration</text:p>
          </table:table-cell>
          <table:table-cell office:value-type="string">
            <text:p>8</text:p>
          </table:table-cell>
          <table:table-cell office:value-type="string">
            <text:p>EL HARRADI Mounir</text:p>
          </table:table-cell>
          <table:table-cell office:value-type="string">
            <text:p>DEL20200713_22</text:p>
          </table:table-cell>
        </table:table-row>
        <table:table-row>
          <table:table-cell office:value-type="string">
            <text:p>Mission locale du grand Nancy</text:p>
          </table:table-cell>
          <table:table-cell office:value-type="string">
            <text:p>Conseil d'administration</text:p>
          </table:table-cell>
          <table:table-cell office:value-type="string">
            <text:p>8</text:p>
          </table:table-cell>
          <table:table-cell office:value-type="string">
            <text:p>NICOLAS Nadège</text:p>
          </table:table-cell>
          <table:table-cell office:value-type="string">
            <text:p>DEL20200713_22</text:p>
          </table:table-cell>
        </table:table-row>
        <table:table-row>
          <table:table-cell office:value-type="string">
            <text:p>Mission locale du grand Nancy</text:p>
          </table:table-cell>
          <table:table-cell office:value-type="string">
            <text:p>Conseil d'administration</text:p>
          </table:table-cell>
          <table:table-cell office:value-type="string">
            <text:p>8</text:p>
          </table:table-cell>
          <table:table-cell office:value-type="string">
            <text:p>YILMAZ Bora</text:p>
          </table:table-cell>
          <table:table-cell office:value-type="string">
            <text:p>DEL20200713_22</text:p>
          </table:table-cell>
        </table:table-row>
        <table:table-row>
          <table:table-cell office:value-type="string">
            <text:p>Mission locale du grand Nancy</text:p>
          </table:table-cell>
          <table:table-cell office:value-type="string">
            <text:p>Conseil d'administration</text:p>
          </table:table-cell>
          <table:table-cell office:value-type="string">
            <text:p>8</text:p>
          </table:table-cell>
          <table:table-cell office:value-type="string">
            <text:p>BENMOKHTAR Sabrina</text:p>
          </table:table-cell>
          <table:table-cell office:value-type="string">
            <text:p>DEL20200713_22</text:p>
          </table:table-cell>
        </table:table-row>
        <table:table-row>
          <table:table-cell office:value-type="string">
            <text:p>Mission locale du grand Nancy</text:p>
          </table:table-cell>
          <table:table-cell office:value-type="string">
            <text:p>Conseil d'administration</text:p>
          </table:table-cell>
          <table:table-cell office:value-type="string">
            <text:p>8</text:p>
          </table:table-cell>
          <table:table-cell office:value-type="string">
            <text:p>MATHIEU Annette</text:p>
          </table:table-cell>
          <table:table-cell office:value-type="string">
            <text:p>DEL20200713_22</text:p>
          </table:table-cell>
        </table:table-row>
        <table:table-row>
          <table:table-cell office:value-type="string">
            <text:p>Mission locale du grand Nancy</text:p>
          </table:table-cell>
          <table:table-cell office:value-type="string">
            <text:p>Conseil d'administration</text:p>
          </table:table-cell>
          <table:table-cell office:value-type="string">
            <text:p>8</text:p>
          </table:table-cell>
          <table:table-cell office:value-type="string">
            <text:p>BLANDIN Chloé</text:p>
          </table:table-cell>
          <table:table-cell office:value-type="string">
            <text:p>DEL20200713_22</text:p>
          </table:table-cell>
        </table:table-row>
        <table:table-row>
          <table:table-cell office:value-type="string">
            <text:p>Mission locale du grand Nancy</text:p>
          </table:table-cell>
          <table:table-cell office:value-type="string">
            <text:p>Présidence</text:p>
          </table:table-cell>
          <table:table-cell office:value-type="string">
            <text:p>1</text:p>
          </table:table-cell>
          <table:table-cell office:value-type="string">
            <text:p>MURATET Frank</text:p>
          </table:table-cell>
          <table:table-cell office:value-type="string">
            <text:p>ARR_43893</text:p>
          </table:table-cell>
        </table:table-row>
        <table:table-row>
          <table:table-cell office:value-type="string">
            <text:p>Meurthe et Moselle Développement 54 (MMD54)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WATRIN Laurent</text:p>
          </table:table-cell>
          <table:table-cell office:value-type="string">
            <text:p>DEL20200713_07</text:p>
          </table:table-cell>
        </table:table-row>
        <table:table-row>
          <table:table-cell office:value-type="string">
            <text:p>Médiathèque des hôpitaux de Nancy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CHABIRA Hocine</text:p>
          </table:table-cell>
          <table:table-cell office:value-type="string">
            <text:p>DEL20200828_72</text:p>
          </table:table-cell>
        </table:table-row>
        <table:table-row>
          <table:table-cell office:value-type="string">
            <text:p>Maison Hospitalière Saint Charles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NICOLAS Nadège</text:p>
          </table:table-cell>
          <table:table-cell office:value-type="string">
            <text:p>DEL20200828_69</text:p>
          </table:table-cell>
        </table:table-row>
        <table:table-row>
          <table:table-cell office:value-type="string">
            <text:p>Maison des femmes</text:p>
          </table:table-cell>
          <table:table-cell office:value-type="string">
            <text:p>Conseil d'administration</text:p>
          </table:table-cell>
          <table:table-cell office:value-type="string">
            <text:p>3</text:p>
          </table:table-cell>
          <table:table-cell office:value-type="string">
            <text:p>DIDELOT Anne-Sophie</text:p>
          </table:table-cell>
          <table:table-cell office:value-type="string">
            <text:p/>
          </table:table-cell>
        </table:table-row>
        <table:table-row>
          <table:table-cell office:value-type="string">
            <text:p>Maison des femmes</text:p>
          </table:table-cell>
          <table:table-cell office:value-type="string">
            <text:p>Conseil d'administration</text:p>
          </table:table-cell>
          <table:table-cell office:value-type="string">
            <text:p>3</text:p>
          </table:table-cell>
          <table:table-cell office:value-type="string">
            <text:p>WITT Lauranne</text:p>
          </table:table-cell>
          <table:table-cell office:value-type="string">
            <text:p/>
          </table:table-cell>
        </table:table-row>
        <table:table-row>
          <table:table-cell office:value-type="string">
            <text:p>Maison des femmes</text:p>
          </table:table-cell>
          <table:table-cell office:value-type="string">
            <text:p>Conseil d'administration</text:p>
          </table:table-cell>
          <table:table-cell office:value-type="string">
            <text:p>3</text:p>
          </table:table-cell>
          <table:table-cell office:value-type="string">
            <text:p>BIRCK Marianne</text:p>
          </table:table-cell>
          <table:table-cell office:value-type="string">
            <text:p/>
          </table:table-cell>
        </table:table-row>
        <table:table-row>
          <table:table-cell office:value-type="string">
            <text:p>Maison de l'Engagement et de l'initiative des Jeunes en Territoires</text:p>
          </table:table-cell>
          <table:table-cell office:value-type="string">
            <text:p>Conseil d'administration</text:p>
          </table:table-cell>
          <table:table-cell office:value-type="string">
            <text:p>1</text:p>
          </table:table-cell>
          <table:table-cell office:value-type="string">
            <text:p>BIRCK Marianne</text:p>
          </table:table-cell>
          <table:table-cell office:value-type="string">
            <text:p>DEL20200713_10</text:p>
          </table:table-cell>
        </table:table-row>
        <table:table-row>
          <table:table-cell office:value-type="string">
            <text:p>Maison de l'emploi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BLANDIN Chloé</text:p>
          </table:table-cell>
          <table:table-cell office:value-type="string">
            <text:p>DEL20200713_23</text:p>
          </table:table-cell>
        </table:table-row>
        <table:table-row>
          <table:table-cell office:value-type="string">
            <text:p>LYCEE POINCARE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NICOLAS Nadège</text:p>
          </table:table-cell>
          <table:table-cell office:value-type="string">
            <text:p>DEL20200720_26</text:p>
          </table:table-cell>
        </table:table-row>
        <table:table-row>
          <table:table-cell office:value-type="string">
            <text:p>LYCEE LORITZ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ERNEST Véronique</text:p>
          </table:table-cell>
          <table:table-cell office:value-type="string">
            <text:p>DEL20200720_26</text:p>
          </table:table-cell>
        </table:table-row>
        <table:table-row>
          <table:table-cell office:value-type="string">
            <text:p>LYCEE JEANNE D’ARC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SOUVERAIN Thomas</text:p>
          </table:table-cell>
          <table:table-cell office:value-type="string">
            <text:p>DEL20200720_26</text:p>
          </table:table-cell>
        </table:table-row>
        <table:table-row>
          <table:table-cell office:value-type="string">
            <text:p>LYCEE JEAN PROUVE - BONSECOURS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MAGUIN Frédéric</text:p>
          </table:table-cell>
          <table:table-cell office:value-type="string">
            <text:p>DEL20200720_26</text:p>
          </table:table-cell>
        </table:table-row>
        <table:table-row>
          <table:table-cell office:value-type="string">
            <text:p>LYCEE GROUPE SCOLAIRE BEAUREGARD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ADAM Lionnel</text:p>
          </table:table-cell>
          <table:table-cell office:value-type="string">
            <text:p>DEL20200720_26</text:p>
          </table:table-cell>
        </table:table-row>
        <table:table-row>
          <table:table-cell office:value-type="string">
            <text:p>LYCEE GEORGES DE LA TOUR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NICOLAS Nadège</text:p>
          </table:table-cell>
          <table:table-cell office:value-type="string">
            <text:p>DEL20200720_26</text:p>
          </table:table-cell>
        </table:table-row>
        <table:table-row>
          <table:table-cell office:value-type="string">
            <text:p>LYCEE CYFFLE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SOUVERAIN Thomas</text:p>
          </table:table-cell>
          <table:table-cell office:value-type="string">
            <text:p>DEL20200720_26</text:p>
          </table:table-cell>
        </table:table-row>
        <table:table-row>
          <table:table-cell office:value-type="string">
            <text:p>LYCEE CHOPIN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MAGUIN Frédéric</text:p>
          </table:table-cell>
          <table:table-cell office:value-type="string">
            <text:p>DEL20200720_26</text:p>
          </table:table-cell>
        </table:table-row>
        <table:table-row>
          <table:table-cell office:value-type="string">
            <text:p>L'autre canal</text:p>
          </table:table-cell>
          <table:table-cell office:value-type="string">
            <text:p>Conseil d'administration</text:p>
          </table:table-cell>
          <table:table-cell office:value-type="string">
            <text:p>4</text:p>
          </table:table-cell>
          <table:table-cell office:value-type="string">
            <text:p>NOEL Danièle</text:p>
          </table:table-cell>
          <table:table-cell office:value-type="string">
            <text:p>DEL20200713_29</text:p>
          </table:table-cell>
        </table:table-row>
        <table:table-row>
          <table:table-cell office:value-type="string">
            <text:p>L'autre canal</text:p>
          </table:table-cell>
          <table:table-cell office:value-type="string">
            <text:p>Conseil d'administration</text:p>
          </table:table-cell>
          <table:table-cell office:value-type="string">
            <text:p>4</text:p>
          </table:table-cell>
          <table:table-cell office:value-type="string">
            <text:p>ERNEST Véronique</text:p>
          </table:table-cell>
          <table:table-cell office:value-type="string">
            <text:p>DEL20200713_29</text:p>
          </table:table-cell>
        </table:table-row>
        <table:table-row>
          <table:table-cell office:value-type="string">
            <text:p>L'autre canal</text:p>
          </table:table-cell>
          <table:table-cell office:value-type="string">
            <text:p>Conseil d'administration</text:p>
          </table:table-cell>
          <table:table-cell office:value-type="string">
            <text:p>4</text:p>
          </table:table-cell>
          <table:table-cell office:value-type="string">
            <text:p>CHABIRA Hocine</text:p>
          </table:table-cell>
          <table:table-cell office:value-type="string">
            <text:p>DEL20200713_29</text:p>
          </table:table-cell>
        </table:table-row>
        <table:table-row>
          <table:table-cell office:value-type="string">
            <text:p>L'autre canal</text:p>
          </table:table-cell>
          <table:table-cell office:value-type="string">
            <text:p>Conseil d'administration</text:p>
          </table:table-cell>
          <table:table-cell office:value-type="string">
            <text:p>4</text:p>
          </table:table-cell>
          <table:table-cell office:value-type="string">
            <text:p>MASSON Bertrand</text:p>
          </table:table-cell>
          <table:table-cell office:value-type="string">
            <text:p>DEL20200713_29</text:p>
          </table:table-cell>
        </table:table-row>
        <table:table-row>
          <table:table-cell office:value-type="string">
            <text:p>indivision solvay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SAMB Ousmane</text:p>
          </table:table-cell>
          <table:table-cell office:value-type="string">
            <text:p>ARR_40253</text:p>
          </table:table-cell>
        </table:table-row>
        <table:table-row>
          <table:table-cell office:value-type="string">
            <text:p>ICN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THOMASSIN Charles</text:p>
          </table:table-cell>
          <table:table-cell office:value-type="string">
            <text:p>DEL20201102_33</text:p>
          </table:table-cell>
        </table:table-row>
        <table:table-row>
          <table:table-cell office:value-type="string">
            <text:p>Groupe scolaire beauregard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ADAM Lionnel</text:p>
          </table:table-cell>
          <table:table-cell office:value-type="string">
            <text:p>DEL20200828_76</text:p>
          </table:table-cell>
        </table:table-row>
        <table:table-row>
          <table:table-cell office:value-type="string">
            <text:p>Grand Nancy Defi’b (Association Grand Nancy Defi’b)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TENENBAUM Marc</text:p>
          </table:table-cell>
          <table:table-cell office:value-type="string">
            <text:p>courrier</text:p>
          </table:table-cell>
        </table:table-row>
        <table:table-row>
          <table:table-cell office:value-type="string">
            <text:p>GIP Prévention PJJ 54</text:p>
          </table:table-cell>
          <table:table-cell office:value-type="string">
            <text:p>Conseil d'administration</text:p>
          </table:table-cell>
          <table:table-cell office:value-type="string">
            <text:p>2</text:p>
          </table:table-cell>
          <table:table-cell office:value-type="string">
            <text:p>WITT Lauranne</text:p>
          </table:table-cell>
          <table:table-cell office:value-type="string">
            <text:p>DEL20200713_10</text:p>
          </table:table-cell>
        </table:table-row>
        <table:table-row>
          <table:table-cell office:value-type="string">
            <text:p>GIP Prévention PJJ 54</text:p>
          </table:table-cell>
          <table:table-cell office:value-type="string">
            <text:p>Conseil d'administration</text:p>
          </table:table-cell>
          <table:table-cell office:value-type="string">
            <text:p>2</text:p>
          </table:table-cell>
          <table:table-cell office:value-type="string">
            <text:p>EL HARRADI Mounir</text:p>
          </table:table-cell>
          <table:table-cell office:value-type="string">
            <text:p>DEL20200713_10</text:p>
          </table:table-cell>
        </table:table-row>
        <table:table-row>
          <table:table-cell office:value-type="string">
            <text:p>GIP BIBLIOTHEQUE Limédia.fr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MASSON Bertrand</text:p>
          </table:table-cell>
          <table:table-cell office:value-type="string">
            <text:p>DEL20200720_30</text:p>
          </table:table-cell>
        </table:table-row>
        <table:table-row>
          <table:table-cell office:value-type="string">
            <text:p>GESCOD - Grand Est Solidarités et Coopérations pour le Développement.</text:p>
          </table:table-cell>
          <table:table-cell office:value-type="string">
            <text:p>conseil d'administration</text:p>
          </table:table-cell>
          <table:table-cell office:value-type="string">
            <text:p>1</text:p>
          </table:table-cell>
          <table:table-cell office:value-type="string">
            <text:p>LE SOLLEUZ Antoine</text:p>
          </table:table-cell>
          <table:table-cell office:value-type="string">
            <text:p>DEL20200828_71</text:p>
          </table:table-cell>
        </table:table-row>
        <table:table-row>
          <table:table-cell office:value-type="string">
            <text:p>France Urbaine</text:p>
          </table:table-cell>
          <table:table-cell office:value-type="string">
            <text:p>Assemblée Générale</text:p>
          </table:table-cell>
          <table:table-cell office:value-type="string">
            <text:p>3</text:p>
          </table:table-cell>
          <table:table-cell office:value-type="string">
            <text:p>HATZIG Patrick</text:p>
          </table:table-cell>
          <table:table-cell office:value-type="string">
            <text:p>DEL20200828_66</text:p>
          </table:table-cell>
        </table:table-row>
        <table:table-row>
          <table:table-cell office:value-type="string">
            <text:p>France Urbaine</text:p>
          </table:table-cell>
          <table:table-cell office:value-type="string">
            <text:p>Assemblée Générale</text:p>
          </table:table-cell>
          <table:table-cell office:value-type="string">
            <text:p>3</text:p>
          </table:table-cell>
          <table:table-cell office:value-type="string">
            <text:p>KHIROUNI Chaynesse</text:p>
          </table:table-cell>
          <table:table-cell office:value-type="string">
            <text:p>DEL20200828_66</text:p>
          </table:table-cell>
        </table:table-row>
        <table:table-row>
          <table:table-cell office:value-type="string">
            <text:p>France Urbaine</text:p>
          </table:table-cell>
          <table:table-cell office:value-type="string">
            <text:p>Assemblée Générale</text:p>
          </table:table-cell>
          <table:table-cell office:value-type="string">
            <text:p>3</text:p>
          </table:table-cell>
          <table:table-cell office:value-type="string">
            <text:p>YILMAZ Bora</text:p>
          </table:table-cell>
          <table:table-cell office:value-type="string">
            <text:p>DEL20200828_66</text:p>
          </table:table-cell>
        </table:table-row>
        <table:table-row>
          <table:table-cell office:value-type="string">
            <text:p>Fondation LOTHARINGIE</text:p>
          </table:table-cell>
          <table:table-cell office:value-type="string">
            <text:p>Conseil d'administration</text:p>
          </table:table-cell>
          <table:table-cell office:value-type="string">
            <text:p>3</text:p>
          </table:table-cell>
          <table:table-cell office:value-type="string">
            <text:p>RICHTER Dahman</text:p>
          </table:table-cell>
          <table:table-cell office:value-type="string">
            <text:p>DEL20200828_75</text:p>
          </table:table-cell>
        </table:table-row>
        <table:table-row>
          <table:table-cell office:value-type="string">
            <text:p>Fondation LOTHARINGIE</text:p>
          </table:table-cell>
          <table:table-cell office:value-type="string">
            <text:p>Conseil d'administration</text:p>
          </table:table-cell>
          <table:table-cell office:value-type="string">
            <text:p>3</text:p>
          </table:table-cell>
          <table:table-cell office:value-type="string">
            <text:p>MAGUIN Frédéric</text:p>
          </table:table-cell>
          <table:table-cell office:value-type="string">
            <text:p>DEL20200828_75</text:p>
          </table:table-cell>
        </table:table-row>
        <table:table-row>
          <table:table-cell office:value-type="string">
            <text:p>Fondation LOTHARINGIE</text:p>
          </table:table-cell>
          <table:table-cell office:value-type="string">
            <text:p>Conseil d'administration</text:p>
          </table:table-cell>
          <table:table-cell office:value-type="string">
            <text:p>3</text:p>
          </table:table-cell>
          <table:table-cell office:value-type="string">
            <text:p>CREUSOT Nicole</text:p>
          </table:table-cell>
          <table:table-cell office:value-type="string">
            <text:p>DEL20200828_75</text:p>
          </table:table-cell>
        </table:table-row>
        <table:table-row>
          <table:table-cell office:value-type="string">
            <text:p>Fondation ID+Lorraine</text:p>
          </table:table-cell>
          <table:table-cell office:value-type="string">
            <text:p>Conseil d'administration</text:p>
          </table:table-cell>
          <table:table-cell office:value-type="string">
            <text:p>1</text:p>
          </table:table-cell>
          <table:table-cell office:value-type="string">
            <text:p>BERNEZ Arnaud</text:p>
          </table:table-cell>
          <table:table-cell office:value-type="string">
            <text:p>DEL20220124_26</text:p>
          </table:table-cell>
        </table:table-row>
        <table:table-row>
          <table:table-cell office:value-type="string">
            <text:p>Fondation des Aveugles et Déficients Visuels de Nancy - Nicolas Gridel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KREMER Arnaud</text:p>
          </table:table-cell>
          <table:table-cell office:value-type="string">
            <text:p>ARR_40916</text:p>
          </table:table-cell>
        </table:table-row>
        <table:table-row>
          <table:table-cell office:value-type="string">
            <text:p>Fédération Nationale des Collectivités Territoriales pour la Culture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MASSON Bertrand</text:p>
          </table:table-cell>
          <table:table-cell office:value-type="string">
            <text:p>DEL20200828_74</text:p>
          </table:table-cell>
        </table:table-row>
        <table:table-row>
          <table:table-cell office:value-type="string">
            <text:p>Fédération française des ports de plaisance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ERNEST Véronique</text:p>
          </table:table-cell>
          <table:table-cell office:value-type="string">
            <text:p>DEL20200713_18</text:p>
          </table:table-cell>
        </table:table-row>
        <table:table-row>
          <table:table-cell office:value-type="string">
            <text:p>EMAN (Ecole des Musiques Actuelles de Nancy)</text:p>
          </table:table-cell>
          <table:table-cell office:value-type="string">
            <text:p>Conseil d'administration</text:p>
          </table:table-cell>
          <table:table-cell office:value-type="string">
            <text:p>3</text:p>
          </table:table-cell>
          <table:table-cell office:value-type="string">
            <text:p>WITT Lauranne</text:p>
          </table:table-cell>
          <table:table-cell office:value-type="string">
            <text:p>DEL20200713_10</text:p>
          </table:table-cell>
        </table:table-row>
        <table:table-row>
          <table:table-cell office:value-type="string">
            <text:p>EMAN (Ecole des Musiques Actuelles de Nancy)</text:p>
          </table:table-cell>
          <table:table-cell office:value-type="string">
            <text:p>Conseil d'administration</text:p>
          </table:table-cell>
          <table:table-cell office:value-type="string">
            <text:p>3</text:p>
          </table:table-cell>
          <table:table-cell office:value-type="string">
            <text:p>HATZIG Patrick</text:p>
          </table:table-cell>
          <table:table-cell office:value-type="string">
            <text:p>DEL20200713_10</text:p>
          </table:table-cell>
        </table:table-row>
        <table:table-row>
          <table:table-cell office:value-type="string">
            <text:p>EMAN (Ecole des Musiques Actuelles de Nancy)</text:p>
          </table:table-cell>
          <table:table-cell office:value-type="string">
            <text:p>Conseil d'administration</text:p>
          </table:table-cell>
          <table:table-cell office:value-type="string">
            <text:p>3</text:p>
          </table:table-cell>
          <table:table-cell office:value-type="string">
            <text:p>CHABIRA Hocine</text:p>
          </table:table-cell>
          <table:table-cell office:value-type="string">
            <text:p>DEL20200713_10</text:p>
          </table:table-cell>
        </table:table-row>
        <table:table-row>
          <table:table-cell office:value-type="string">
            <text:p>EHPAD Notre maison</text:p>
          </table:table-cell>
          <table:table-cell office:value-type="string">
            <text:p>conseil d'administration</text:p>
          </table:table-cell>
          <table:table-cell office:value-type="string">
            <text:p>2</text:p>
          </table:table-cell>
          <table:table-cell office:value-type="string">
            <text:p>NICOLAS Nadège</text:p>
          </table:table-cell>
          <table:table-cell office:value-type="string">
            <text:p>DEL20220522_02</text:p>
          </table:table-cell>
        </table:table-row>
        <table:table-row>
          <table:table-cell office:value-type="string">
            <text:p>EHPAD Notre maison</text:p>
          </table:table-cell>
          <table:table-cell office:value-type="string">
            <text:p>conseil d'administration</text:p>
          </table:table-cell>
          <table:table-cell office:value-type="string">
            <text:p>2</text:p>
          </table:table-cell>
          <table:table-cell office:value-type="string">
            <text:p>TENENBAUM Marc</text:p>
          </table:table-cell>
          <table:table-cell office:value-type="string">
            <text:p>DEL20220522_02</text:p>
          </table:table-cell>
        </table:table-row>
        <table:table-row>
          <table:table-cell office:value-type="string">
            <text:p>Ecole Privée vincent/jeanne du lys</text:p>
          </table:table-cell>
          <table:table-cell office:value-type="string">
            <text:p>Conseil d'administration</text:p>
          </table:table-cell>
          <table:table-cell office:value-type="string">
            <text:p>1</text:p>
          </table:table-cell>
          <table:table-cell office:value-type="string">
            <text:p>BEAUDEUX Evelyne</text:p>
          </table:table-cell>
          <table:table-cell office:value-type="string">
            <text:p>DEL20200720_28</text:p>
          </table:table-cell>
        </table:table-row>
        <table:table-row>
          <table:table-cell office:value-type="string">
            <text:p>Ecole Privée St sauveur</text:p>
          </table:table-cell>
          <table:table-cell office:value-type="string">
            <text:p>Conseil d'administration</text:p>
          </table:table-cell>
          <table:table-cell office:value-type="string">
            <text:p>1</text:p>
          </table:table-cell>
          <table:table-cell office:value-type="string">
            <text:p>MAGUIN Frédéric</text:p>
          </table:table-cell>
          <table:table-cell office:value-type="string">
            <text:p>DEL20200720_28</text:p>
          </table:table-cell>
        </table:table-row>
        <table:table-row>
          <table:table-cell office:value-type="string">
            <text:p>Ecole Privée St Pierre</text:p>
          </table:table-cell>
          <table:table-cell office:value-type="string">
            <text:p>Conseil d'administration</text:p>
          </table:table-cell>
          <table:table-cell office:value-type="string">
            <text:p>1</text:p>
          </table:table-cell>
          <table:table-cell office:value-type="string">
            <text:p>MAGUIN Frédéric</text:p>
          </table:table-cell>
          <table:table-cell office:value-type="string">
            <text:p>DEL20200720_28</text:p>
          </table:table-cell>
        </table:table-row>
        <table:table-row>
          <table:table-cell office:value-type="string">
            <text:p>Ecole Privée St Léon</text:p>
          </table:table-cell>
          <table:table-cell office:value-type="string">
            <text:p>Conseil d'administration</text:p>
          </table:table-cell>
          <table:table-cell office:value-type="string">
            <text:p>1</text:p>
          </table:table-cell>
          <table:table-cell office:value-type="string">
            <text:p>NICOLAS Nadège</text:p>
          </table:table-cell>
          <table:table-cell office:value-type="string">
            <text:p>DEL20200720_28</text:p>
          </table:table-cell>
        </table:table-row>
        <table:table-row>
          <table:table-cell office:value-type="string">
            <text:p>Ecole Privée St Dominique</text:p>
          </table:table-cell>
          <table:table-cell office:value-type="string">
            <text:p>Conseil d'administration</text:p>
          </table:table-cell>
          <table:table-cell office:value-type="string">
            <text:p>1</text:p>
          </table:table-cell>
          <table:table-cell office:value-type="string">
            <text:p>ERNEST Véronique</text:p>
          </table:table-cell>
          <table:table-cell office:value-type="string">
            <text:p>DEL20200720_28</text:p>
          </table:table-cell>
        </table:table-row>
        <table:table-row>
          <table:table-cell office:value-type="string">
            <text:p>Ecole Privée ND de St Sigisbert</text:p>
          </table:table-cell>
          <table:table-cell office:value-type="string">
            <text:p>Conseil d'administration</text:p>
          </table:table-cell>
          <table:table-cell office:value-type="string">
            <text:p>1</text:p>
          </table:table-cell>
          <table:table-cell office:value-type="string">
            <text:p>BERNEZ Arnaud</text:p>
          </table:table-cell>
          <table:table-cell office:value-type="string">
            <text:p>DEL20200720_28</text:p>
          </table:table-cell>
        </table:table-row>
        <table:table-row>
          <table:table-cell office:value-type="string">
            <text:p>Ecole Privée la providence/la salle</text:p>
          </table:table-cell>
          <table:table-cell office:value-type="string">
            <text:p>Conseil d'administration</text:p>
          </table:table-cell>
          <table:table-cell office:value-type="string">
            <text:p>1</text:p>
          </table:table-cell>
          <table:table-cell office:value-type="string">
            <text:p>BENMOKHTAR Sabrina</text:p>
          </table:table-cell>
          <table:table-cell office:value-type="string">
            <text:p>DEL20200720_28</text:p>
          </table:table-cell>
        </table:table-row>
        <table:table-row>
          <table:table-cell office:value-type="string">
            <text:p>Ecole Privée JB la Salle</text:p>
          </table:table-cell>
          <table:table-cell office:value-type="string">
            <text:p>Conseil d'administration</text:p>
          </table:table-cell>
          <table:table-cell office:value-type="string">
            <text:p>1</text:p>
          </table:table-cell>
          <table:table-cell office:value-type="string">
            <text:p>SOUVERAIN Thomas</text:p>
          </table:table-cell>
          <table:table-cell office:value-type="string">
            <text:p>DEL20200720_28</text:p>
          </table:table-cell>
        </table:table-row>
        <table:table-row>
          <table:table-cell office:value-type="string">
            <text:p>Ecole Privée Charles de foucauld</text:p>
          </table:table-cell>
          <table:table-cell office:value-type="string">
            <text:p>Conseil d'administration</text:p>
          </table:table-cell>
          <table:table-cell office:value-type="string">
            <text:p>1</text:p>
          </table:table-cell>
          <table:table-cell office:value-type="string">
            <text:p>SOUVERAIN Thomas</text:p>
          </table:table-cell>
          <table:table-cell office:value-type="string">
            <text:p>DEL20200720_28</text:p>
          </table:table-cell>
        </table:table-row>
        <table:table-row>
          <table:table-cell office:value-type="string">
            <text:p>Ecole maternelle Tiercelins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WITT Lauranne</text:p>
          </table:table-cell>
          <table:table-cell office:value-type="string">
            <text:p>DEL20200828_76</text:p>
          </table:table-cell>
        </table:table-row>
        <table:table-row>
          <table:table-cell office:value-type="string">
            <text:p>Ecole maternelle Stanislas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MURATET Frank</text:p>
          </table:table-cell>
          <table:table-cell office:value-type="string">
            <text:p>DEL20200828_76</text:p>
          </table:table-cell>
        </table:table-row>
        <table:table-row>
          <table:table-cell office:value-type="string">
            <text:p>Ecole maternelle Saint georges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EL HARRADI Mounir</text:p>
          </table:table-cell>
          <table:table-cell office:value-type="string">
            <text:p>DEL20200828_76</text:p>
          </table:table-cell>
        </table:table-row>
        <table:table-row>
          <table:table-cell office:value-type="string">
            <text:p>Ecole maternelle Roberty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LUCAS Isabelle</text:p>
          </table:table-cell>
          <table:table-cell office:value-type="string">
            <text:p>DEL20200828_76</text:p>
          </table:table-cell>
        </table:table-row>
        <table:table-row>
          <table:table-cell office:value-type="string">
            <text:p>Ecole maternelle Placieux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JANDRIC Christelle</text:p>
          </table:table-cell>
          <table:table-cell office:value-type="string">
            <text:p>DEL20200828_76</text:p>
          </table:table-cell>
        </table:table-row>
        <table:table-row>
          <table:table-cell office:value-type="string">
            <text:p>Ecole maternelle Montet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EL GHAZILI Mohammed</text:p>
          </table:table-cell>
          <table:table-cell office:value-type="string">
            <text:p>DEL20200828_76</text:p>
          </table:table-cell>
        </table:table-row>
        <table:table-row>
          <table:table-cell office:value-type="string">
            <text:p>Ecole maternelle Michelet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HITOU RABHI Fatiha</text:p>
          </table:table-cell>
          <table:table-cell office:value-type="string">
            <text:p>DEL20200828_76</text:p>
          </table:table-cell>
        </table:table-row>
        <table:table-row>
          <table:table-cell office:value-type="string">
            <text:p>Ecole maternelle Mc Mahon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RICHTER Dahman</text:p>
          </table:table-cell>
          <table:table-cell office:value-type="string">
            <text:p>DEL20200828_76</text:p>
          </table:table-cell>
        </table:table-row>
        <table:table-row>
          <table:table-cell office:value-type="string">
            <text:p>Ecole maternelle marcel leroy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MAGUIN Frédéric</text:p>
          </table:table-cell>
          <table:table-cell office:value-type="string">
            <text:p>DEL20200828_76</text:p>
          </table:table-cell>
        </table:table-row>
        <table:table-row>
          <table:table-cell office:value-type="string">
            <text:p>Ecole maternelle La fontaine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HITOU RABHI Fatiha</text:p>
          </table:table-cell>
          <table:table-cell office:value-type="string">
            <text:p>DEL20200828_76</text:p>
          </table:table-cell>
        </table:table-row>
        <table:table-row>
          <table:table-cell office:value-type="string">
            <text:p>Ecole maternelle Jean Jaurès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WATRIN Laurent</text:p>
          </table:table-cell>
          <table:table-cell office:value-type="string">
            <text:p>DEL20200828_76</text:p>
          </table:table-cell>
        </table:table-row>
        <table:table-row>
          <table:table-cell office:value-type="string">
            <text:p>Ecole maternelle Gebhart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DAGUERRE-JACQUE</text:p>
          </table:table-cell>
          <table:table-cell office:value-type="string">
            <text:p>DEL20200828_76</text:p>
          </table:table-cell>
        </table:table-row>
        <table:table-row>
          <table:table-cell office:value-type="string">
            <text:p>Ecole maternelle Gallé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BOURREAU Christine</text:p>
          </table:table-cell>
          <table:table-cell office:value-type="string">
            <text:p>DEL20200828_76</text:p>
          </table:table-cell>
        </table:table-row>
        <table:table-row>
          <table:table-cell office:value-type="string">
            <text:p>Ecole maternelle Didion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BENMOKHTAR Sabrina</text:p>
          </table:table-cell>
          <table:table-cell office:value-type="string">
            <text:p>DEL20200828_76</text:p>
          </table:table-cell>
        </table:table-row>
        <table:table-row>
          <table:table-cell office:value-type="string">
            <text:p>Ecole maternelle Clémenceau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THOMASSIN Charles</text:p>
          </table:table-cell>
          <table:table-cell office:value-type="string">
            <text:p>DEL20200828_76</text:p>
          </table:table-cell>
        </table:table-row>
        <table:table-row>
          <table:table-cell office:value-type="string">
            <text:p>Ecole maternelle Charlemagne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BLANDIN Chloé</text:p>
          </table:table-cell>
          <table:table-cell office:value-type="string">
            <text:p>DEL20200828_76</text:p>
          </table:table-cell>
        </table:table-row>
        <table:table-row>
          <table:table-cell office:value-type="string">
            <text:p>Ecole maternelle Charle 3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BOILLON Muriel</text:p>
          </table:table-cell>
          <table:table-cell office:value-type="string">
            <text:p>DEL20200828_76</text:p>
          </table:table-cell>
        </table:table-row>
        <table:table-row>
          <table:table-cell office:value-type="string">
            <text:p>Ecole maternelle Buthegnemont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SAMB Ousmane</text:p>
          </table:table-cell>
          <table:table-cell office:value-type="string">
            <text:p>DEL20200828_76</text:p>
          </table:table-cell>
        </table:table-row>
        <table:table-row>
          <table:table-cell office:value-type="string">
            <text:p>Ecole maternelle Buffon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HITOU RABHI Fatiha</text:p>
          </table:table-cell>
          <table:table-cell office:value-type="string">
            <text:p>DEL20200828_76</text:p>
          </table:table-cell>
        </table:table-row>
        <table:table-row>
          <table:table-cell office:value-type="string">
            <text:p>Ecole maternelle Boudonville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BERNEZ Arnaud</text:p>
          </table:table-cell>
          <table:table-cell office:value-type="string">
            <text:p>DEL20200828_76</text:p>
          </table:table-cell>
        </table:table-row>
        <table:table-row>
          <table:table-cell office:value-type="string">
            <text:p>Ecole maternelle Alfred Mézières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MATHIEU Annette</text:p>
          </table:table-cell>
          <table:table-cell office:value-type="string">
            <text:p>DEL20200828_76</text:p>
          </table:table-cell>
        </table:table-row>
        <table:table-row>
          <table:table-cell office:value-type="string">
            <text:p>Ecole maternelle 3 maisons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MATHIEU Annette</text:p>
          </table:table-cell>
          <table:table-cell office:value-type="string">
            <text:p>DEL20200828_76</text:p>
          </table:table-cell>
        </table:table-row>
        <table:table-row>
          <table:table-cell office:value-type="string">
            <text:p>Ecole Elementaire Stanislas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LE SOLLEUZ Antoine</text:p>
          </table:table-cell>
          <table:table-cell office:value-type="string">
            <text:p>DEL20200828_76</text:p>
          </table:table-cell>
        </table:table-row>
        <table:table-row>
          <table:table-cell office:value-type="string">
            <text:p>Ecole Elementaire saint Georges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MASSON Bertrand</text:p>
          </table:table-cell>
          <table:table-cell office:value-type="string">
            <text:p>DEL20200828_76</text:p>
          </table:table-cell>
        </table:table-row>
        <table:table-row>
          <table:table-cell office:value-type="string">
            <text:p>Ecole Elementaire Placieux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JANDRIC Christelle</text:p>
          </table:table-cell>
          <table:table-cell office:value-type="string">
            <text:p>DEL20200828_76</text:p>
          </table:table-cell>
        </table:table-row>
        <table:table-row>
          <table:table-cell office:value-type="string">
            <text:p>Ecole Elementaire Orly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HATZIG Patrick</text:p>
          </table:table-cell>
          <table:table-cell office:value-type="string">
            <text:p>DEL20200828_76</text:p>
          </table:table-cell>
        </table:table-row>
        <table:table-row>
          <table:table-cell office:value-type="string">
            <text:p>Ecole Elementaire Moselly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MICHEL Delphine</text:p>
          </table:table-cell>
          <table:table-cell office:value-type="string">
            <text:p>DEL20200828_76</text:p>
          </table:table-cell>
        </table:table-row>
        <table:table-row>
          <table:table-cell office:value-type="string">
            <text:p>Ecole Elementaire Montet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SADI Areski</text:p>
          </table:table-cell>
          <table:table-cell office:value-type="string">
            <text:p>DEL20200828_76</text:p>
          </table:table-cell>
        </table:table-row>
        <table:table-row>
          <table:table-cell office:value-type="string">
            <text:p>Ecole Elementaire Marcel Leloy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CREUSOT Nicole</text:p>
          </table:table-cell>
          <table:table-cell office:value-type="string">
            <text:p>DEL20200828_76</text:p>
          </table:table-cell>
        </table:table-row>
        <table:table-row>
          <table:table-cell office:value-type="string">
            <text:p>Ecole Elementaire la fontaine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SAMB Ousmane</text:p>
          </table:table-cell>
          <table:table-cell office:value-type="string">
            <text:p>DEL20200828_76</text:p>
          </table:table-cell>
        </table:table-row>
        <table:table-row>
          <table:table-cell office:value-type="string">
            <text:p>Ecole Elementaire Jules Ferry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FINCK Chantal</text:p>
          </table:table-cell>
          <table:table-cell office:value-type="string">
            <text:p>DEL20200828_76</text:p>
          </table:table-cell>
        </table:table-row>
        <table:table-row>
          <table:table-cell office:value-type="string">
            <text:p>Ecole Elementaire Jean Jaurès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YILMAZ Bora</text:p>
          </table:table-cell>
          <table:table-cell office:value-type="string">
            <text:p>DEL20200828_76</text:p>
          </table:table-cell>
        </table:table-row>
        <table:table-row>
          <table:table-cell office:value-type="string">
            <text:p>Ecole Elementaire Emile Gebhart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CHABIRA Hocine</text:p>
          </table:table-cell>
          <table:table-cell office:value-type="string">
            <text:p>DEL20200828_76</text:p>
          </table:table-cell>
        </table:table-row>
        <table:table-row>
          <table:table-cell office:value-type="string">
            <text:p>Ecole Elementaire Emile Gallé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KREMER Arnaud</text:p>
          </table:table-cell>
          <table:table-cell office:value-type="string">
            <text:p>DEL20200828_76</text:p>
          </table:table-cell>
        </table:table-row>
        <table:table-row>
          <table:table-cell office:value-type="string">
            <text:p>Ecole Elementaire Didion raugraff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MERCIER Estelle</text:p>
          </table:table-cell>
          <table:table-cell office:value-type="string">
            <text:p>DEL20200828_76</text:p>
          </table:table-cell>
        </table:table-row>
        <table:table-row>
          <table:table-cell office:value-type="string">
            <text:p>Ecole Elementaire Clémenceau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THOMASSIN Charles</text:p>
          </table:table-cell>
          <table:table-cell office:value-type="string">
            <text:p>DEL20200828_76</text:p>
          </table:table-cell>
        </table:table-row>
        <table:table-row>
          <table:table-cell office:value-type="string">
            <text:p>Ecole Elementaire Charlemagne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RAINERI Serge</text:p>
          </table:table-cell>
          <table:table-cell office:value-type="string">
            <text:p>DEL20200828_76</text:p>
          </table:table-cell>
        </table:table-row>
        <table:table-row>
          <table:table-cell office:value-type="string">
            <text:p>Ecole Elementaire Buthegnemont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MARREL Charlotte</text:p>
          </table:table-cell>
          <table:table-cell office:value-type="string">
            <text:p>DEL20200828_76</text:p>
          </table:table-cell>
        </table:table-row>
        <table:table-row>
          <table:table-cell office:value-type="string">
            <text:p>Ecole Elementaire Buffon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KHIROUNI Chaynesse</text:p>
          </table:table-cell>
          <table:table-cell office:value-type="string">
            <text:p>DEL20200828_76</text:p>
          </table:table-cell>
        </table:table-row>
        <table:table-row>
          <table:table-cell office:value-type="string">
            <text:p>Ecole Elementaire Braconnot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TENENBAUM Marc</text:p>
          </table:table-cell>
          <table:table-cell office:value-type="string">
            <text:p>DEL20200828_76</text:p>
          </table:table-cell>
        </table:table-row>
        <table:table-row>
          <table:table-cell office:value-type="string">
            <text:p>Ecole Elementaire Boudonville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BIRCK Marianne</text:p>
          </table:table-cell>
          <table:table-cell office:value-type="string">
            <text:p>DEL20200828_76</text:p>
          </table:table-cell>
        </table:table-row>
        <table:table-row>
          <table:table-cell office:value-type="string">
            <text:p>Ecole Elementaire Alfred Mézière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PERRIN Morand</text:p>
          </table:table-cell>
          <table:table-cell office:value-type="string">
            <text:p>DEL20200828_76</text:p>
          </table:table-cell>
        </table:table-row>
        <table:table-row>
          <table:table-cell office:value-type="string">
            <text:p>Ecole Elementaire 3 maisons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KHIROUNI Chaynesse</text:p>
          </table:table-cell>
          <table:table-cell office:value-type="string">
            <text:p>DEL20200828_76</text:p>
          </table:table-cell>
        </table:table-row>
        <table:table-row>
          <table:table-cell office:value-type="string">
            <text:p>ECCAR (Coalition européenne des villes contre le racisme et les discriminations)</text:p>
          </table:table-cell>
          <table:table-cell office:value-type="string">
            <text:p>Comité Directeur</text:p>
          </table:table-cell>
          <table:table-cell office:value-type="string">
            <text:p>1</text:p>
          </table:table-cell>
          <table:table-cell office:value-type="string">
            <text:p>BENMOKHTAR Sabrina</text:p>
          </table:table-cell>
          <table:table-cell office:value-type="string">
            <text:p>DEL20200720_37</text:p>
          </table:table-cell>
        </table:table-row>
        <table:table-row>
          <table:table-cell office:value-type="string">
            <text:p>Conseil National des Villes et Villages Fleuris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LUCAS Isabelle</text:p>
          </table:table-cell>
          <table:table-cell office:value-type="string">
            <text:p>DEL20201214_65</text:p>
          </table:table-cell>
        </table:table-row>
        <table:table-row>
          <table:table-cell office:value-type="string">
            <text:p>Conseil d'orientation et de Surveillance de la caisse de crédit municipal</text:p>
          </table:table-cell>
          <table:table-cell office:value-type="string">
            <text:p>représentant</text:p>
          </table:table-cell>
          <table:table-cell office:value-type="string">
            <text:p>4</text:p>
          </table:table-cell>
          <table:table-cell office:value-type="string">
            <text:p>FICK Michel</text:p>
          </table:table-cell>
          <table:table-cell office:value-type="string">
            <text:p>DEL20200720_21</text:p>
          </table:table-cell>
        </table:table-row>
        <table:table-row>
          <table:table-cell office:value-type="string">
            <text:p>Conseil d'orientation et de Surveillance de la caisse de crédit municipal</text:p>
          </table:table-cell>
          <table:table-cell office:value-type="string">
            <text:p>représentant</text:p>
          </table:table-cell>
          <table:table-cell office:value-type="string">
            <text:p>4</text:p>
          </table:table-cell>
          <table:table-cell office:value-type="string">
            <text:p>BERNEZ Arnaud</text:p>
          </table:table-cell>
          <table:table-cell office:value-type="string">
            <text:p>DEL20200720_21</text:p>
          </table:table-cell>
        </table:table-row>
        <table:table-row>
          <table:table-cell office:value-type="string">
            <text:p>Conseil d'orientation et de Surveillance de la caisse de crédit municipal</text:p>
          </table:table-cell>
          <table:table-cell office:value-type="string">
            <text:p>représentant</text:p>
          </table:table-cell>
          <table:table-cell office:value-type="string">
            <text:p>4</text:p>
          </table:table-cell>
          <table:table-cell office:value-type="string">
            <text:p>NICOLAS Nadège</text:p>
          </table:table-cell>
          <table:table-cell office:value-type="string">
            <text:p>DEL20200720_21</text:p>
          </table:table-cell>
        </table:table-row>
        <table:table-row>
          <table:table-cell office:value-type="string">
            <text:p>Conseil d'orientation et de Surveillance de la caisse de crédit municipal</text:p>
          </table:table-cell>
          <table:table-cell office:value-type="string">
            <text:p>représentant</text:p>
          </table:table-cell>
          <table:table-cell office:value-type="string">
            <text:p>4</text:p>
          </table:table-cell>
          <table:table-cell office:value-type="string">
            <text:p>SAMB Ousmane</text:p>
          </table:table-cell>
          <table:table-cell office:value-type="string">
            <text:p>DEL20200720_21</text:p>
          </table:table-cell>
        </table:table-row>
        <table:table-row>
          <table:table-cell office:value-type="string">
            <text:p>Conseil de Vie Etudiante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THOMASSIN Charles</text:p>
          </table:table-cell>
          <table:table-cell office:value-type="string">
            <text:p>DEL20210927_54</text:p>
          </table:table-cell>
        </table:table-row>
        <table:table-row>
          <table:table-cell office:value-type="string">
            <text:p>conseil de la vie sociale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ERNEST Véronique</text:p>
          </table:table-cell>
          <table:table-cell office:value-type="string">
            <text:p>DEL20230619_44</text:p>
          </table:table-cell>
        </table:table-row>
        <table:table-row>
          <table:table-cell office:value-type="string">
            <text:p>Conseil de Discipline de Recours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MERCIER Estelle</text:p>
          </table:table-cell>
          <table:table-cell office:value-type="string">
            <text:p>DEL20200720_25</text:p>
          </table:table-cell>
        </table:table-row>
        <table:table-row>
          <table:table-cell office:value-type="string">
            <text:p>Conférence Métropolitaine du Sillon Lorrain</text:p>
          </table:table-cell>
          <table:table-cell office:value-type="string">
            <text:p>représentant</text:p>
          </table:table-cell>
          <table:table-cell office:value-type="string">
            <text:p>2</text:p>
          </table:table-cell>
          <table:table-cell office:value-type="string">
            <text:p>KHIROUNI Chaynesse</text:p>
          </table:table-cell>
          <table:table-cell office:value-type="string">
            <text:p>DEL20200828_73</text:p>
          </table:table-cell>
        </table:table-row>
        <table:table-row>
          <table:table-cell office:value-type="string">
            <text:p>Conférence Métropolitaine du Sillon Lorrain</text:p>
          </table:table-cell>
          <table:table-cell office:value-type="string">
            <text:p>représentant</text:p>
          </table:table-cell>
          <table:table-cell office:value-type="string">
            <text:p>2</text:p>
          </table:table-cell>
          <table:table-cell office:value-type="string">
            <text:p>HATZIG Patrick</text:p>
          </table:table-cell>
          <table:table-cell office:value-type="string">
            <text:p>DEL20200828_73</text:p>
          </table:table-cell>
        </table:table-row>
        <table:table-row>
          <table:table-cell office:value-type="string">
            <text:p>Commission locale du patrimoine mondial</text:p>
          </table:table-cell>
          <table:table-cell office:value-type="string">
            <text:p>collège des élus</text:p>
          </table:table-cell>
          <table:table-cell office:value-type="string">
            <text:p>3</text:p>
          </table:table-cell>
          <table:table-cell office:value-type="string">
            <text:p>MAGUIN Frédéric</text:p>
          </table:table-cell>
          <table:table-cell office:value-type="string">
            <text:p>DEL20240930_24</text:p>
          </table:table-cell>
        </table:table-row>
        <table:table-row>
          <table:table-cell office:value-type="string">
            <text:p>Commission locale du patrimoine mondial</text:p>
          </table:table-cell>
          <table:table-cell office:value-type="string">
            <text:p>collège des élus</text:p>
          </table:table-cell>
          <table:table-cell office:value-type="string">
            <text:p>3</text:p>
          </table:table-cell>
          <table:table-cell office:value-type="string">
            <text:p>MASSON Bertrand</text:p>
          </table:table-cell>
          <table:table-cell office:value-type="string">
            <text:p>DEL20240930_24</text:p>
          </table:table-cell>
        </table:table-row>
        <table:table-row>
          <table:table-cell office:value-type="string">
            <text:p>Commission locale du patrimoine mondial</text:p>
          </table:table-cell>
          <table:table-cell office:value-type="string">
            <text:p>collège des élus</text:p>
          </table:table-cell>
          <table:table-cell office:value-type="string">
            <text:p>3</text:p>
          </table:table-cell>
          <table:table-cell office:value-type="string">
            <text:p>KLEIN MATHIEU</text:p>
          </table:table-cell>
          <table:table-cell office:value-type="string">
            <text:p>DEL20240930_24</text:p>
          </table:table-cell>
        </table:table-row>
        <table:table-row>
          <table:table-cell office:value-type="string">
            <text:p>Commission locale des transports publics particuliers des personnes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SOUVERAIN Thomas</text:p>
          </table:table-cell>
          <table:table-cell office:value-type="string">
            <text:p>DEL20230918_77</text:p>
          </table:table-cell>
        </table:table-row>
        <table:table-row>
          <table:table-cell office:value-type="string">
            <text:p>Commission Départementale d'Aménagement Commercial (CDAC)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SADI Areski</text:p>
          </table:table-cell>
          <table:table-cell office:value-type="string">
            <text:p>ARR_38003</text:p>
          </table:table-cell>
        </table:table-row>
        <table:table-row>
          <table:table-cell office:value-type="string">
            <text:p>Commission de Surveillance du Réseau Educatif de Meurthe et Moselle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BOILLON Muriel</text:p>
          </table:table-cell>
          <table:table-cell office:value-type="string">
            <text:p>ARR_39817</text:p>
          </table:table-cell>
        </table:table-row>
        <table:table-row>
          <table:table-cell office:value-type="string">
            <text:p>Commission de réforme</text:p>
          </table:table-cell>
          <table:table-cell office:value-type="string">
            <text:p>représentant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DEL20200720_24</text:p>
          </table:table-cell>
        </table:table-row>
        <table:table-row>
          <table:table-cell office:value-type="string">
            <text:p>Commission de réforme</text:p>
          </table:table-cell>
          <table:table-cell office:value-type="string">
            <text:p>représentant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DEL20200720_24</text:p>
          </table:table-cell>
        </table:table-row>
        <table:table-row>
          <table:table-cell office:value-type="string">
            <text:p>Commission de réforme</text:p>
          </table:table-cell>
          <table:table-cell office:value-type="string">
            <text:p>représentant</text:p>
          </table:table-cell>
          <table:table-cell office:value-type="string">
            <text:p>2</text:p>
          </table:table-cell>
          <table:table-cell office:value-type="string">
            <text:p>SAMB Ousmane</text:p>
          </table:table-cell>
          <table:table-cell office:value-type="string">
            <text:p>DEL20200720_24</text:p>
          </table:table-cell>
        </table:table-row>
        <table:table-row>
          <table:table-cell office:value-type="string">
            <text:p>Commission de réforme</text:p>
          </table:table-cell>
          <table:table-cell office:value-type="string">
            <text:p>représentant</text:p>
          </table:table-cell>
          <table:table-cell office:value-type="string">
            <text:p>2</text:p>
          </table:table-cell>
          <table:table-cell office:value-type="string">
            <text:p>FINCK Chantal</text:p>
          </table:table-cell>
          <table:table-cell office:value-type="string">
            <text:p>DEL20200720_24</text:p>
          </table:table-cell>
        </table:table-row>
        <table:table-row>
          <table:table-cell office:value-type="string">
            <text:p>Comité d'action sociale</text:p>
          </table:table-cell>
          <table:table-cell office:value-type="string">
            <text:p>Conseil d'administration</text:p>
          </table:table-cell>
          <table:table-cell office:value-type="string">
            <text:p>2</text:p>
          </table:table-cell>
          <table:table-cell office:value-type="string">
            <text:p>BOILLON Muriel</text:p>
          </table:table-cell>
          <table:table-cell office:value-type="string">
            <text:p>DEL20200720_27</text:p>
          </table:table-cell>
        </table:table-row>
        <table:table-row>
          <table:table-cell office:value-type="string">
            <text:p>Comité d'action sociale</text:p>
          </table:table-cell>
          <table:table-cell office:value-type="string">
            <text:p>Conseil d'administration</text:p>
          </table:table-cell>
          <table:table-cell office:value-type="string">
            <text:p>2</text:p>
          </table:table-cell>
          <table:table-cell office:value-type="string">
            <text:p>MATHIEU Annette</text:p>
          </table:table-cell>
          <table:table-cell office:value-type="string">
            <text:p>DEL20200720_27</text:p>
          </table:table-cell>
        </table:table-row>
        <table:table-row>
          <table:table-cell office:value-type="string">
            <text:p>COLLEGE LOUIS ARMAND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JANDRIC Christelle</text:p>
          </table:table-cell>
          <table:table-cell office:value-type="string">
            <text:p>DEL20200720_26</text:p>
          </table:table-cell>
        </table:table-row>
        <table:table-row>
          <table:table-cell office:value-type="string">
            <text:p>COLLEGE LA CRAFFE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SOUVERAIN Thomas</text:p>
          </table:table-cell>
          <table:table-cell office:value-type="string">
            <text:p>DEL20200720_26</text:p>
          </table:table-cell>
        </table:table-row>
        <table:table-row>
          <table:table-cell office:value-type="string">
            <text:p>COLLEGE JEAN LAMOUR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HITOU RABHI Fatiha</text:p>
          </table:table-cell>
          <table:table-cell office:value-type="string">
            <text:p>DEL20200720_26</text:p>
          </table:table-cell>
        </table:table-row>
        <table:table-row>
          <table:table-cell office:value-type="string">
            <text:p>COLLEGE GUYNEMER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SOUVERAIN Thomas</text:p>
          </table:table-cell>
          <table:table-cell office:value-type="string">
            <text:p>DEL20200720_26</text:p>
          </table:table-cell>
        </table:table-row>
        <table:table-row>
          <table:table-cell office:value-type="string">
            <text:p>COLLEGE GEORGES DE LA TOUR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NICOLAS Nadège</text:p>
          </table:table-cell>
          <table:table-cell office:value-type="string">
            <text:p>DEL20200720_26</text:p>
          </table:table-cell>
        </table:table-row>
        <table:table-row>
          <table:table-cell office:value-type="string">
            <text:p>COLLEGE FREDERIC CHOPIN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THOMASSIN Charles</text:p>
          </table:table-cell>
          <table:table-cell office:value-type="string">
            <text:p>DEL20200720_26</text:p>
          </table:table-cell>
        </table:table-row>
        <table:table-row>
          <table:table-cell office:value-type="string">
            <text:p>COLLEGE ALFRED MEZIERES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BEAUDEUX Evelyne</text:p>
          </table:table-cell>
          <table:table-cell office:value-type="string">
            <text:p>DEL20200720_26</text:p>
          </table:table-cell>
        </table:table-row>
        <table:table-row>
          <table:table-cell office:value-type="string">
            <text:p>Co-Libris réseau</text:p>
          </table:table-cell>
          <table:table-cell office:value-type="string">
            <text:p>comité de pilotage</text:p>
          </table:table-cell>
          <table:table-cell office:value-type="string">
            <text:p>1</text:p>
          </table:table-cell>
          <table:table-cell office:value-type="string">
            <text:p>MASSON Bertrand</text:p>
          </table:table-cell>
          <table:table-cell office:value-type="string">
            <text:p>DEL20200720_30</text:p>
          </table:table-cell>
        </table:table-row>
        <table:table-row>
          <table:table-cell office:value-type="string">
            <text:p>Club Saint Nicolas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WITT Lauranne</text:p>
          </table:table-cell>
          <table:table-cell office:value-type="string">
            <text:p>DEL20200713_10</text:p>
          </table:table-cell>
        </table:table-row>
        <table:table-row>
          <table:table-cell office:value-type="string">
            <text:p>Centre Européen Universitaire de Nancy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WATRIN Laurent</text:p>
          </table:table-cell>
          <table:table-cell office:value-type="string">
            <text:p>DEL20200713_08</text:p>
          </table:table-cell>
        </table:table-row>
        <table:table-row>
          <table:table-cell office:value-type="string">
            <text:p>Centre d'Amélioration du Logement "solidaire pour l'habitat" de Meurthe-et-Moselle (CAL SOLIHA)</text:p>
          </table:table-cell>
          <table:table-cell office:value-type="string">
            <text:p>Conseil d'administration</text:p>
          </table:table-cell>
          <table:table-cell office:value-type="string">
            <text:p>1</text:p>
          </table:table-cell>
          <table:table-cell office:value-type="string">
            <text:p>LUCAS Isabelle</text:p>
          </table:table-cell>
          <table:table-cell office:value-type="string">
            <text:p>DEL20200713_24</text:p>
          </table:table-cell>
        </table:table-row>
        <table:table-row>
          <table:table-cell office:value-type="string">
            <text:p>Centre Culturel de l'Ancienne Abbaye des Prémontrés</text:p>
          </table:table-cell>
          <table:table-cell office:value-type="string">
            <text:p>Conseil d'administration</text:p>
          </table:table-cell>
          <table:table-cell office:value-type="string">
            <text:p>1</text:p>
          </table:table-cell>
          <table:table-cell office:value-type="string">
            <text:p>MASSON Bertrand</text:p>
          </table:table-cell>
          <table:table-cell office:value-type="string">
            <text:p>ARR_37606</text:p>
          </table:table-cell>
        </table:table-row>
        <table:table-row>
          <table:table-cell office:value-type="string">
            <text:p>Centre Chorégraphique National / Ballet de Lorraine</text:p>
          </table:table-cell>
          <table:table-cell office:value-type="string">
            <text:p>Conseil d'administration</text:p>
          </table:table-cell>
          <table:table-cell office:value-type="string">
            <text:p>1</text:p>
          </table:table-cell>
          <table:table-cell office:value-type="string">
            <text:p>CHABIRA Hocine</text:p>
          </table:table-cell>
          <table:table-cell office:value-type="string">
            <text:p>DEL20200720_31</text:p>
          </table:table-cell>
        </table:table-row>
        <table:table-row>
          <table:table-cell office:value-type="string">
            <text:p>Centre Chorégraphique National / Ballet de Lorraine</text:p>
          </table:table-cell>
          <table:table-cell office:value-type="string">
            <text:p>Conseil d'administration</text:p>
          </table:table-cell>
          <table:table-cell office:value-type="string">
            <text:p>1</text:p>
          </table:table-cell>
          <table:table-cell office:value-type="string">
            <text:p>Adjoint culture membre de droit</text:p>
          </table:table-cell>
          <table:table-cell office:value-type="string">
            <text:p>DEL20200713_28</text:p>
          </table:table-cell>
        </table:table-row>
        <table:table-row>
          <table:table-cell office:value-type="string">
            <text:p>CCAS</text:p>
          </table:table-cell>
          <table:table-cell office:value-type="string">
            <text:p>Conseil d'administration</text:p>
          </table:table-cell>
          <table:table-cell office:value-type="string">
            <text:p>8</text:p>
          </table:table-cell>
          <table:table-cell office:value-type="string">
            <text:p>DEBORD Valérie</text:p>
          </table:table-cell>
          <table:table-cell office:value-type="string">
            <text:p>DEL20230930_03</text:p>
          </table:table-cell>
        </table:table-row>
        <table:table-row>
          <table:table-cell office:value-type="string">
            <text:p>CCAS</text:p>
          </table:table-cell>
          <table:table-cell office:value-type="string">
            <text:p>Conseil d'administration</text:p>
          </table:table-cell>
          <table:table-cell office:value-type="string">
            <text:p>8</text:p>
          </table:table-cell>
          <table:table-cell office:value-type="string">
            <text:p>PIERRONNET Romain</text:p>
          </table:table-cell>
          <table:table-cell office:value-type="string">
            <text:p>DEL20230930_03</text:p>
          </table:table-cell>
        </table:table-row>
        <table:table-row>
          <table:table-cell office:value-type="string">
            <text:p>CCAS</text:p>
          </table:table-cell>
          <table:table-cell office:value-type="string">
            <text:p>Conseil d'administration</text:p>
          </table:table-cell>
          <table:table-cell office:value-type="string">
            <text:p>8</text:p>
          </table:table-cell>
          <table:table-cell office:value-type="string">
            <text:p>BOILLON Muriel</text:p>
          </table:table-cell>
          <table:table-cell office:value-type="string">
            <text:p>DEL20230930_03</text:p>
          </table:table-cell>
        </table:table-row>
        <table:table-row>
          <table:table-cell office:value-type="string">
            <text:p>CCAS</text:p>
          </table:table-cell>
          <table:table-cell office:value-type="string">
            <text:p>Conseil d'administration</text:p>
          </table:table-cell>
          <table:table-cell office:value-type="string">
            <text:p>8</text:p>
          </table:table-cell>
          <table:table-cell office:value-type="string">
            <text:p>BILLOT Véronique</text:p>
          </table:table-cell>
          <table:table-cell office:value-type="string">
            <text:p>DEL20230930_03</text:p>
          </table:table-cell>
        </table:table-row>
        <table:table-row>
          <table:table-cell office:value-type="string">
            <text:p>CCAS</text:p>
          </table:table-cell>
          <table:table-cell office:value-type="string">
            <text:p>Conseil d'administration</text:p>
          </table:table-cell>
          <table:table-cell office:value-type="string">
            <text:p>8</text:p>
          </table:table-cell>
          <table:table-cell office:value-type="string">
            <text:p>NICOLAS Nadège</text:p>
          </table:table-cell>
          <table:table-cell office:value-type="string">
            <text:p>DEL20230930_03</text:p>
          </table:table-cell>
        </table:table-row>
        <table:table-row>
          <table:table-cell office:value-type="string">
            <text:p>CCAS</text:p>
          </table:table-cell>
          <table:table-cell office:value-type="string">
            <text:p>Conseil d'administration</text:p>
          </table:table-cell>
          <table:table-cell office:value-type="string">
            <text:p>8</text:p>
          </table:table-cell>
          <table:table-cell office:value-type="string">
            <text:p>ERNEST Véronique</text:p>
          </table:table-cell>
          <table:table-cell office:value-type="string">
            <text:p>DEL20230930_03</text:p>
          </table:table-cell>
        </table:table-row>
        <table:table-row>
          <table:table-cell office:value-type="string">
            <text:p>CCAS</text:p>
          </table:table-cell>
          <table:table-cell office:value-type="string">
            <text:p>Conseil d'administration</text:p>
          </table:table-cell>
          <table:table-cell office:value-type="string">
            <text:p>8</text:p>
          </table:table-cell>
          <table:table-cell office:value-type="string">
            <text:p>TENENBAUM Marc</text:p>
          </table:table-cell>
          <table:table-cell office:value-type="string">
            <text:p>DEL20230930_03</text:p>
          </table:table-cell>
        </table:table-row>
        <table:table-row>
          <table:table-cell office:value-type="string">
            <text:p>CCAS</text:p>
          </table:table-cell>
          <table:table-cell office:value-type="string">
            <text:p>Conseil d'administration</text:p>
          </table:table-cell>
          <table:table-cell office:value-type="string">
            <text:p>8</text:p>
          </table:table-cell>
          <table:table-cell office:value-type="string">
            <text:p>BLANDIN Chloé</text:p>
          </table:table-cell>
          <table:table-cell office:value-type="string">
            <text:p>DEL20230930_03</text:p>
          </table:table-cell>
        </table:table-row>
        <table:table-row>
          <table:table-cell office:value-type="string">
            <text:p>CCAS</text:p>
          </table:table-cell>
          <table:table-cell office:value-type="string">
            <text:p>Conseil d'administration</text:p>
          </table:table-cell>
          <table:table-cell office:value-type="string">
            <text:p>1</text:p>
          </table:table-cell>
          <table:table-cell office:value-type="string">
            <text:p>Maire membre de droit</text:p>
          </table:table-cell>
          <table:table-cell office:value-type="string">
            <text:p/>
          </table:table-cell>
        </table:table-row>
        <table:table-row>
          <table:table-cell office:value-type="string">
            <text:p>Caisse des écoles</text:p>
          </table:table-cell>
          <table:table-cell office:value-type="string">
            <text:p>représentant</text:p>
          </table:table-cell>
          <table:table-cell office:value-type="string">
            <text:p>5</text:p>
          </table:table-cell>
          <table:table-cell office:value-type="string">
            <text:p>PIERRONNET Romain</text:p>
          </table:table-cell>
          <table:table-cell office:value-type="string">
            <text:p>DEL20200720_22</text:p>
          </table:table-cell>
        </table:table-row>
        <table:table-row>
          <table:table-cell office:value-type="string">
            <text:p>Caisse des écoles</text:p>
          </table:table-cell>
          <table:table-cell office:value-type="string">
            <text:p>représentant</text:p>
          </table:table-cell>
          <table:table-cell office:value-type="string">
            <text:p>5</text:p>
          </table:table-cell>
          <table:table-cell office:value-type="string">
            <text:p>SAMB Ousmane</text:p>
          </table:table-cell>
          <table:table-cell office:value-type="string">
            <text:p>DEL20200720_22</text:p>
          </table:table-cell>
        </table:table-row>
        <table:table-row>
          <table:table-cell office:value-type="string">
            <text:p>Caisse des écoles</text:p>
          </table:table-cell>
          <table:table-cell office:value-type="string">
            <text:p>représentant</text:p>
          </table:table-cell>
          <table:table-cell office:value-type="string">
            <text:p>5</text:p>
          </table:table-cell>
          <table:table-cell office:value-type="string">
            <text:p>BEAUDEUX Evelyne</text:p>
          </table:table-cell>
          <table:table-cell office:value-type="string">
            <text:p>DEL20200720_22</text:p>
          </table:table-cell>
        </table:table-row>
        <table:table-row>
          <table:table-cell office:value-type="string">
            <text:p>Caisse des écoles</text:p>
          </table:table-cell>
          <table:table-cell office:value-type="string">
            <text:p>représentant</text:p>
          </table:table-cell>
          <table:table-cell office:value-type="string">
            <text:p>5</text:p>
          </table:table-cell>
          <table:table-cell office:value-type="string">
            <text:p>ERNEST Véronique</text:p>
          </table:table-cell>
          <table:table-cell office:value-type="string">
            <text:p>DEL20200720_22</text:p>
          </table:table-cell>
        </table:table-row>
        <table:table-row>
          <table:table-cell office:value-type="string">
            <text:p>Caisse des écoles</text:p>
          </table:table-cell>
          <table:table-cell office:value-type="string">
            <text:p>représentant</text:p>
          </table:table-cell>
          <table:table-cell office:value-type="string">
            <text:p>5</text:p>
          </table:table-cell>
          <table:table-cell office:value-type="string">
            <text:p>BILLOT Véronique</text:p>
          </table:table-cell>
          <table:table-cell office:value-type="string">
            <text:p>DEL20200720_22</text:p>
          </table:table-cell>
        </table:table-row>
        <table:table-row>
          <table:table-cell office:value-type="string">
            <text:p>C.R.I.L. 54 (Centre Ressources Illettrisme de Meurthe et Moselle)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WATRIN Laurent</text:p>
          </table:table-cell>
          <table:table-cell office:value-type="string">
            <text:p>DEL20200828_69</text:p>
          </table:table-cell>
        </table:table-row>
        <table:table-row>
          <table:table-cell office:value-type="string">
            <text:p>C.I.D.F.F. (Centre d'Information sur les Droits des Femmes et des Familles)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BOURREAU Christine</text:p>
          </table:table-cell>
          <table:table-cell office:value-type="string">
            <text:p>Déclaration personnelle</text:p>
          </table:table-cell>
        </table:table-row>
        <table:table-row>
          <table:table-cell office:value-type="string">
            <text:p>C.I.D.F.F. (Centre d'Information sur les Droits des Femmes et des Familles)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WITT Lauranne</text:p>
          </table:table-cell>
          <table:table-cell office:value-type="string">
            <text:p>DEL20200828_69</text:p>
          </table:table-cell>
        </table:table-row>
        <table:table-row>
          <table:table-cell office:value-type="string">
            <text:p>association Visite des Malades dans les Etablissements Hospitaliers (V.M.E.H)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NICOLAS Nadège</text:p>
          </table:table-cell>
          <table:table-cell office:value-type="string">
            <text:p>DEL20200828_72</text:p>
          </table:table-cell>
        </table:table-row>
        <table:table-row>
          <table:table-cell office:value-type="string">
            <text:p>Association Ville et Métiers d'Art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MASSON Bertrand</text:p>
          </table:table-cell>
          <table:table-cell office:value-type="string">
            <text:p>DEL20200713_21</text:p>
          </table:table-cell>
        </table:table-row>
        <table:table-row>
          <table:table-cell office:value-type="string">
            <text:p>association un plus Bio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BLANDIN Chloé</text:p>
          </table:table-cell>
          <table:table-cell office:value-type="string">
            <text:p>DEL20210308_03</text:p>
          </table:table-cell>
        </table:table-row>
        <table:table-row>
          <table:table-cell office:value-type="string">
            <text:p>association Syndicale libre parking place des Vosges</text:p>
          </table:table-cell>
          <table:table-cell office:value-type="string">
            <text:p>commission de gestion du parking</text:p>
          </table:table-cell>
          <table:table-cell office:value-type="string">
            <text:p>1</text:p>
          </table:table-cell>
          <table:table-cell office:value-type="string">
            <text:p>SAMB Ousmane</text:p>
          </table:table-cell>
          <table:table-cell office:value-type="string">
            <text:p>DEL20200720_32</text:p>
          </table:table-cell>
        </table:table-row>
        <table:table-row>
          <table:table-cell office:value-type="string">
            <text:p>association Plante et Cité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LUCAS Isabelle</text:p>
          </table:table-cell>
          <table:table-cell office:value-type="string">
            <text:p>DEL20230619_24</text:p>
          </table:table-cell>
        </table:table-row>
        <table:table-row>
          <table:table-cell office:value-type="string">
            <text:p>association Nationale des Villes et Territoires Accueillants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BENMOKHTAR Sabrina</text:p>
          </table:table-cell>
          <table:table-cell office:value-type="string">
            <text:p>DEL20240129_03</text:p>
          </table:table-cell>
        </table:table-row>
        <table:table-row>
          <table:table-cell office:value-type="string">
            <text:p>association Lorraine des Jardins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LUCAS Isabelle</text:p>
          </table:table-cell>
          <table:table-cell office:value-type="string">
            <text:p>DEL20201214_66</text:p>
          </table:table-cell>
        </table:table-row>
        <table:table-row>
          <table:table-cell office:value-type="string">
            <text:p>Association le Pélican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BOILLON Muriel</text:p>
          </table:table-cell>
          <table:table-cell office:value-type="string">
            <text:p>DEL20200828_69</text:p>
          </table:table-cell>
        </table:table-row>
        <table:table-row>
          <table:table-cell office:value-type="string">
            <text:p>association le Florain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THOMASSIN Charles</text:p>
          </table:table-cell>
          <table:table-cell office:value-type="string">
            <text:p>DEL20210927_05</text:p>
          </table:table-cell>
        </table:table-row>
        <table:table-row>
          <table:table-cell office:value-type="string">
            <text:p>Association Française du Conseil des Communes et Régions d'Europe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LE SOLLEUZ Antoine</text:p>
          </table:table-cell>
          <table:table-cell office:value-type="string">
            <text:p>ARR_37608</text:p>
          </table:table-cell>
        </table:table-row>
        <table:table-row>
          <table:table-cell office:value-type="string">
            <text:p>association EuRegio SaarLorLux+ asbl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LE SOLLEUZ Antoine</text:p>
          </table:table-cell>
          <table:table-cell office:value-type="string">
            <text:p>DEL20200720_34</text:p>
          </table:table-cell>
        </table:table-row>
        <table:table-row>
          <table:table-cell office:value-type="string">
            <text:p>association ELCS (Collectivité engagée contre le Sida)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TENENBAUM Marc</text:p>
          </table:table-cell>
          <table:table-cell office:value-type="string">
            <text:p>DEL20210308_16</text:p>
          </table:table-cell>
        </table:table-row>
        <table:table-row>
          <table:table-cell office:value-type="string">
            <text:p>association du Réseau National des Budgets Participatifs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YILMAZ Bora</text:p>
          </table:table-cell>
          <table:table-cell office:value-type="string">
            <text:p>DEL20230522_04</text:p>
          </table:table-cell>
        </table:table-row>
        <table:table-row>
          <table:table-cell office:value-type="string">
            <text:p>Association des Villes pour la Propreté Urbaine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ADAM Lionnel</text:p>
          </table:table-cell>
          <table:table-cell office:value-type="string">
            <text:p>DEL20230227_19</text:p>
          </table:table-cell>
        </table:table-row>
        <table:table-row>
          <table:table-cell office:value-type="string">
            <text:p>association des maires des grandes villes de France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KLEIN MATHIEU</text:p>
          </table:table-cell>
          <table:table-cell office:value-type="string">
            <text:p>membre de droit</text:p>
          </table:table-cell>
        </table:table-row>
        <table:table-row>
          <table:table-cell office:value-type="string">
            <text:p>Association des Biens Français du patrimoine mondial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MAGUIN Frédéric</text:p>
          </table:table-cell>
          <table:table-cell office:value-type="string">
            <text:p>DEL20200713_19</text:p>
          </table:table-cell>
        </table:table-row>
        <table:table-row>
          <table:table-cell office:value-type="string">
            <text:p>Association départementale des maires de France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KLEIN MATHIEU</text:p>
          </table:table-cell>
          <table:table-cell office:value-type="string">
            <text:p>membre de droit</text:p>
          </table:table-cell>
        </table:table-row>
        <table:table-row>
          <table:table-cell office:value-type="string">
            <text:p>association CRISTEEL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BEAUDEUX Evelyne</text:p>
          </table:table-cell>
          <table:table-cell office:value-type="string">
            <text:p>DEL20221107_18</text:p>
          </table:table-cell>
        </table:table-row>
        <table:table-row>
          <table:table-cell office:value-type="string">
            <text:p>Association Coopérative des Jardins du Plateau de Haye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HITOU RABHI Fatiha</text:p>
          </table:table-cell>
          <table:table-cell office:value-type="string">
            <text:p>DEL20200713_25</text:p>
          </table:table-cell>
        </table:table-row>
        <table:table-row>
          <table:table-cell office:value-type="string">
            <text:p>Association Cités Unies de France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LE SOLLEUZ Antoine</text:p>
          </table:table-cell>
          <table:table-cell office:value-type="string">
            <text:p>ARR_37607</text:p>
          </table:table-cell>
        </table:table-row>
        <table:table-row>
          <table:table-cell office:value-type="string">
            <text:p>Association Cités et Gouvernements Locaux Unis de France (cuf)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LE SOLLEUZ Antoine</text:p>
          </table:table-cell>
          <table:table-cell office:value-type="string">
            <text:p>ARR_37609</text:p>
          </table:table-cell>
        </table:table-row>
        <table:table-row>
          <table:table-cell office:value-type="string">
            <text:p>association Arbres Remarquables, Bilan, Recherches, Etudes et Sauvegarde (A.R.B.R.E.S.)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MICHEL Delphine</text:p>
          </table:table-cell>
          <table:table-cell office:value-type="string">
            <text:p>DEL20201214_64</text:p>
          </table:table-cell>
        </table:table-row>
        <table:table-row>
          <table:table-cell office:value-type="string">
            <text:p>Association Alexis Lorraine</text:p>
          </table:table-cell>
          <table:table-cell office:value-type="string">
            <text:p>Conseil d'administration</text:p>
          </table:table-cell>
          <table:table-cell office:value-type="string">
            <text:p>1</text:p>
          </table:table-cell>
          <table:table-cell office:value-type="string">
            <text:p>MURATET Frank</text:p>
          </table:table-cell>
          <table:table-cell office:value-type="string">
            <text:p>DEL20200713_20</text:p>
          </table:table-cell>
        </table:table-row>
        <table:table-row>
          <table:table-cell office:value-type="string">
            <text:p>association "Sur les traces des Habsbourg"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CREUSOT Nicole</text:p>
          </table:table-cell>
          <table:table-cell office:value-type="string">
            <text:p>DEL20200720_33</text:p>
          </table:table-cell>
        </table:table-row>
        <table:table-row>
          <table:table-cell office:value-type="string">
            <text:p>association "des Hommes et Des Arbres, les racines de demain" (D.H.D.A.)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MICHEL Delphine</text:p>
          </table:table-cell>
          <table:table-cell office:value-type="string">
            <text:p>DEL20220124_03</text:p>
          </table:table-cell>
        </table:table-row>
        <table:table-row>
          <table:table-cell office:value-type="string">
            <text:p>Association "centre ville en mouvement"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SADI Areski</text:p>
          </table:table-cell>
          <table:table-cell office:value-type="string">
            <text:p>DEL20200720_29</text:p>
          </table:table-cell>
        </table:table-row>
        <table:table-row>
          <table:table-cell office:value-type="string">
            <text:p>ASNL</text:p>
          </table:table-cell>
          <table:table-cell office:value-type="string">
            <text:p>Comité des sages</text:p>
          </table:table-cell>
          <table:table-cell office:value-type="string">
            <text:p>1</text:p>
          </table:table-cell>
          <table:table-cell office:value-type="string">
            <text:p>PERRIN Morand</text:p>
          </table:table-cell>
          <table:table-cell office:value-type="string">
            <text:p>DEL20200713_12</text:p>
          </table:table-cell>
        </table:table-row>
        <table:table-row>
          <table:table-cell office:value-type="string">
            <text:p>ASNL</text:p>
          </table:table-cell>
          <table:table-cell office:value-type="string">
            <text:p>Conseil de surveillance</text:p>
          </table:table-cell>
          <table:table-cell office:value-type="string">
            <text:p>1</text:p>
          </table:table-cell>
          <table:table-cell office:value-type="string">
            <text:p>RAINERI Serge</text:p>
          </table:table-cell>
          <table:table-cell office:value-type="string">
            <text:p>DEL20200713_12</text:p>
          </table:table-cell>
        </table:table-row>
        <table:table-row>
          <table:table-cell office:value-type="string">
            <text:p>ASL parking place des vosges - commission de gestion du parking place des vosges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SAMB Ousmane</text:p>
          </table:table-cell>
          <table:table-cell office:value-type="string">
            <text:p>DEL20200720_32</text:p>
          </table:table-cell>
        </table:table-row>
        <table:table-row>
          <table:table-cell office:value-type="string">
            <text:p>ASGA Association scientifique pour la géologie et ses application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CREUSOT Nicole</text:p>
          </table:table-cell>
          <table:table-cell office:value-type="string">
            <text:p>Déclaration personnelle</text:p>
          </table:table-cell>
        </table:table-row>
        <table:table-row>
          <table:table-cell office:value-type="string">
            <text:p>ARELIA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BOURREAU Christine</text:p>
          </table:table-cell>
          <table:table-cell office:value-type="string">
            <text:p>Déclaration personnelle</text:p>
          </table:table-cell>
        </table:table-row>
        <table:table-row>
          <table:table-cell office:value-type="string">
            <text:p>ANPAA (Association Nationale de Prévention en Alcoologie et addictologie)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TENENBAUM Marc</text:p>
          </table:table-cell>
          <table:table-cell office:value-type="string">
            <text:p>courrier</text:p>
          </table:table-cell>
        </table:table-row>
        <table:table-row>
          <table:table-cell office:value-type="string">
            <text:p>ANACEJ Association Nationale des Conseils d'Enfants et de Jeunes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BIRCK Marianne</text:p>
          </table:table-cell>
          <table:table-cell office:value-type="string">
            <text:p>DEL20200713_10</text:p>
          </table:table-cell>
        </table:table-row>
        <table:table-row>
          <table:table-cell office:value-type="string">
            <text:p>ALMH Association des maisons hospitalières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CREUSOT Nicole</text:p>
          </table:table-cell>
          <table:table-cell office:value-type="string">
            <text:p>Déclaration personnelle</text:p>
          </table:table-cell>
        </table:table-row>
        <table:table-row>
          <table:table-cell office:value-type="string">
            <text:p>ALEC Agence Locale de l’Énergie et du Climat</text:p>
          </table:table-cell>
          <table:table-cell office:value-type="string">
            <text:p>AG et CA</text:p>
          </table:table-cell>
          <table:table-cell office:value-type="string">
            <text:p>1</text:p>
          </table:table-cell>
          <table:table-cell office:value-type="string">
            <text:p>LUCAS Isabelle</text:p>
          </table:table-cell>
          <table:table-cell office:value-type="string">
            <text:p>DEL20200828_11</text:p>
          </table:table-cell>
        </table:table-row>
        <table:table-row>
          <table:table-cell office:value-type="string">
            <text:p>AGU 54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TENENBAUM Marc</text:p>
          </table:table-cell>
          <table:table-cell office:value-type="string">
            <text:p>courrier</text:p>
          </table:table-cell>
        </table:table-row>
        <table:table-row>
          <table:table-cell office:value-type="string">
            <text:p>AFL (Agence France Locale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BERNEZ Arnaud</text:p>
          </table:table-cell>
          <table:table-cell office:value-type="string">
            <text:p>DEL20240527_22</text:p>
          </table:table-cell>
        </table:table-row>
        <table:table-row>
          <table:table-cell office:value-type="string">
            <text:p>AARS (Association Accueil et Réinsertion Sociale)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BOURREAU Christine</text:p>
          </table:table-cell>
          <table:table-cell office:value-type="string">
            <text:p>Déclaration personnelle</text:p>
          </table:table-cell>
        </table:table-row>
        <table:table-row>
          <table:table-cell office:value-type="string">
            <text:p>AARS (Association Accueil et Réinsertion Sociale)</text:p>
          </table:table-cell>
          <table:table-cell office:value-type="string">
            <text:p>représentant</text:p>
          </table:table-cell>
          <table:table-cell office:value-type="string">
            <text:p>2</text:p>
          </table:table-cell>
          <table:table-cell office:value-type="string">
            <text:p>TENENBAUM Marc</text:p>
          </table:table-cell>
          <table:table-cell office:value-type="string">
            <text:p>DEL20200828_68</text:p>
          </table:table-cell>
        </table:table-row>
        <table:table-row>
          <table:table-cell office:value-type="string">
            <text:p>AARS (Association Accueil et Réinsertion Sociale)</text:p>
          </table:table-cell>
          <table:table-cell office:value-type="string">
            <text:p>représentant</text:p>
          </table:table-cell>
          <table:table-cell office:value-type="string">
            <text:p>2</text:p>
          </table:table-cell>
          <table:table-cell office:value-type="string">
            <text:p>NICOLAS Nadège</text:p>
          </table:table-cell>
          <table:table-cell office:value-type="string">
            <text:p>DEL20200828_68</text:p>
          </table:table-cell>
        </table:table-row>
        <table:table-row>
          <table:table-cell office:value-type="string">
            <text:p>AARS (Association Accueil et Réinsertion Sociale)</text:p>
          </table:table-cell>
          <table:table-cell office:value-type="string">
            <text:p>Conseil de surveillance et assemblée générale</text:p>
          </table:table-cell>
          <table:table-cell office:value-type="string">
            <text:p>1</text:p>
          </table:table-cell>
          <table:table-cell office:value-type="string">
            <text:p>TENENBAUM Marc</text:p>
          </table:table-cell>
          <table:table-cell office:value-type="string">
            <text:p>DEL20200828_67</text:p>
          </table:table-cell>
        </table:table-row>
        <table:table-row>
          <table:table-cell office:value-type="string">
            <text:p>A.L.A.G.H. (Association Lorraine d'Aide aux Grands Handicapés)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KREMER Arnaud</text:p>
          </table:table-cell>
          <table:table-cell office:value-type="string">
            <text:p>DEL20200828_69</text:p>
          </table:table-cell>
        </table:table-row>
        <table:table-row>
          <table:table-cell office:value-type="string">
            <text:p>A.E.I.M. (Association Adultes et Enfants Inadaptés Mentaux)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KREMER Arnaud</text:p>
          </table:table-cell>
          <table:table-cell office:value-type="string">
            <text:p>DEL20200828_69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manifest="urn:oasis:names:tc:opendocument:xmlns:manifest:1.0" office:version="1.2">
  <office:styles/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style="urn:oasis:names:tc:opendocument:xmlns:style:1.0" office:version="1.2">
  <office:meta>
    <meta:generator>ODFPY/1.4.2</meta:generator>
  </office:meta>
</office:document-meta>
</file>