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table="urn:oasis:names:tc:opendocument:xmlns:ta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style="urn:oasis:names:tc:opendocument:xmlns:style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table="urn:oasis:names:tc:opendocument:xmlns:table:1.0" xmlns:manifest="urn:oasis:names:tc:opendocument:xmlns:manifest:1.0" office:version="1.2">
  <office:automatic-styles/>
  <office:body>
    <office:spreadsheet>
      <table:table table:name="Registre des déports">
        <table:table-row>
          <table:table-cell office:value-type="string">
            <text:p>Organismes extérieurs</text:p>
          </table:table-cell>
          <table:table-cell office:value-type="string">
            <text:p>Instance</text:p>
          </table:table-cell>
          <table:table-cell office:value-type="string">
            <text:p>Nb.Tit.</text:p>
          </table:table-cell>
          <table:table-cell office:value-type="string">
            <text:p>Représentants titulaires</text:p>
          </table:table-cell>
          <table:table-cell office:value-type="string">
            <text:p>Date de désignation</text:p>
          </table:table-cell>
        </table:table-row>
        <table:table-row>
          <table:table-cell office:value-type="string">
            <text:p>Commission locale du site patrimonial remarquable</text:p>
          </table:table-cell>
          <table:table-cell office:value-type="string">
            <text:p>collège des élus</text:p>
          </table:table-cell>
          <table:table-cell office:value-type="string">
            <text:p>4</text:p>
          </table:table-cell>
          <table:table-cell office:value-type="string">
            <text:p>SOUVERAIN Thomas</text:p>
          </table:table-cell>
          <table:table-cell office:value-type="string">
            <text:p>20260709_C14</text:p>
          </table:table-cell>
        </table:table-row>
        <table:table-row>
          <table:table-cell office:value-type="string">
            <text:p>Commission locale du site patrimonial remarquable</text:p>
          </table:table-cell>
          <table:table-cell office:value-type="string">
            <text:p>collège des élus</text:p>
          </table:table-cell>
          <table:table-cell office:value-type="string">
            <text:p>4</text:p>
          </table:table-cell>
          <table:table-cell office:value-type="string">
            <text:p>DEBORD Valérie</text:p>
          </table:table-cell>
          <table:table-cell office:value-type="string">
            <text:p>20260709_C14</text:p>
          </table:table-cell>
        </table:table-row>
        <table:table-row>
          <table:table-cell office:value-type="string">
            <text:p>Commission locale du site patrimonial remarquable</text:p>
          </table:table-cell>
          <table:table-cell office:value-type="string">
            <text:p>collège des élus</text:p>
          </table:table-cell>
          <table:table-cell office:value-type="string">
            <text:p>4</text:p>
          </table:table-cell>
          <table:table-cell office:value-type="string">
            <text:p>MASSON Bertrand</text:p>
          </table:table-cell>
          <table:table-cell office:value-type="string">
            <text:p>20260709_C14</text:p>
          </table:table-cell>
        </table:table-row>
        <table:table-row>
          <table:table-cell office:value-type="string">
            <text:p>Commission locale du site patrimonial remarquable</text:p>
          </table:table-cell>
          <table:table-cell office:value-type="string">
            <text:p>collège des élus</text:p>
          </table:table-cell>
          <table:table-cell office:value-type="string">
            <text:p>4</text:p>
          </table:table-cell>
          <table:table-cell office:value-type="string">
            <text:p>WIESER Laurence</text:p>
          </table:table-cell>
          <table:table-cell office:value-type="string">
            <text:p>20260709_C14</text:p>
          </table:table-cell>
        </table:table-row>
        <table:table-row>
          <table:table-cell office:value-type="string">
            <text:p>Comité pour l'emploi</text:p>
          </table:table-cell>
          <table:table-cell office:value-type="string">
            <text:p>comité</text:p>
          </table:table-cell>
          <table:table-cell office:value-type="string">
            <text:p>1</text:p>
          </table:table-cell>
          <table:table-cell office:value-type="string">
            <text:p>MURATET Franck</text:p>
          </table:table-cell>
          <table:table-cell office:value-type="string">
            <text:p>20260709_C14</text:p>
          </table:table-cell>
        </table:table-row>
        <table:table-row>
          <table:table-cell office:value-type="string">
            <text:p>SEM Nancy Sud Lorraine Energies</text:p>
          </table:table-cell>
          <table:table-cell office:value-type="string">
            <text:p>Assemblées Générale</text:p>
          </table:table-cell>
          <table:table-cell office:value-type="string">
            <text:p>1</text:p>
          </table:table-cell>
          <table:table-cell office:value-type="string">
            <text:p>PETRONIO Maurizio</text:p>
          </table:table-cell>
          <table:table-cell office:value-type="string">
            <text:p>20260709_C14</text:p>
          </table:table-cell>
        </table:table-row>
        <table:table-row>
          <table:table-cell office:value-type="string">
            <text:p>commission de suivi DSP ENEDIS/EDF</text:p>
          </table:table-cell>
          <table:table-cell office:value-type="string">
            <text:p>Comité de suivi</text:p>
          </table:table-cell>
          <table:table-cell office:value-type="string">
            <text:p>1</text:p>
          </table:table-cell>
          <table:table-cell office:value-type="string">
            <text:p>YILMAZ Bora</text:p>
          </table:table-cell>
          <table:table-cell office:value-type="string">
            <text:p>20260709_C14</text:p>
          </table:table-cell>
        </table:table-row>
        <table:table-row>
          <table:table-cell office:value-type="string">
            <text:p>commission de suivi DSP GRDF</text:p>
          </table:table-cell>
          <table:table-cell office:value-type="string">
            <text:p>commission de suivi</text:p>
          </table:table-cell>
          <table:table-cell office:value-type="string">
            <text:p>1</text:p>
          </table:table-cell>
          <table:table-cell office:value-type="string">
            <text:p>BEAUEUX Evelyne</text:p>
          </table:table-cell>
          <table:table-cell office:value-type="string">
            <text:p>20260709_C14</text:p>
          </table:table-cell>
        </table:table-row>
        <table:table-row>
          <table:table-cell office:value-type="string">
            <text:p>3F Grand est</text:p>
          </table:table-cell>
          <table:table-cell office:value-type="string">
            <text:p>CALEOL</text:p>
          </table:table-cell>
          <table:table-cell office:value-type="string">
            <text:p>1</text:p>
          </table:table-cell>
          <table:table-cell office:value-type="string">
            <text:p>CHEVARDE Christophe</text:p>
          </table:table-cell>
          <table:table-cell office:value-type="string">
            <text:p>20260709_C14</text:p>
          </table:table-cell>
        </table:table-row>
        <table:table-row>
          <table:table-cell office:value-type="string">
            <text:p>Association Française du Conseil des Communes et Régions d'Europe</text:p>
          </table:table-cell>
          <table:table-cell office:value-type="string">
            <text:p>représentant</text:p>
          </table:table-cell>
          <table:table-cell office:value-type="string">
            <text:p>1</text:p>
          </table:table-cell>
          <table:table-cell office:value-type="string">
            <text:p>BEAUDEUX Evelyne</text:p>
          </table:table-cell>
          <table:table-cell office:value-type="string">
            <text:p>20260709_C14</text:p>
          </table:table-cell>
        </table:table-row>
        <table:table-row>
          <table:table-cell office:value-type="string">
            <text:p>SPL CHAMBLEY MADINE</text:p>
          </table:table-cell>
          <table:table-cell office:value-type="string">
            <text:p>CA</text:p>
          </table:table-cell>
          <table:table-cell office:value-type="string">
            <text:p>1</text:p>
          </table:table-cell>
          <table:table-cell office:value-type="string">
            <text:p>WERNER François</text:p>
          </table:table-cell>
          <table:table-cell office:value-type="string">
            <text:p>20260709_C14</text:p>
          </table:table-cell>
        </table:table-row>
        <table:table-row>
          <table:table-cell office:value-type="string">
            <text:p>Alohé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Catherine KRIER</text:p>
          </table:table-cell>
          <table:table-cell office:value-type="string">
            <text:p>DEL20260618_C52</text:p>
          </table:table-cell>
        </table:table-row>
        <table:table-row>
          <table:table-cell office:value-type="string">
            <text:p>Alohé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Marie RUBIO</text:p>
          </table:table-cell>
          <table:table-cell office:value-type="string">
            <text:p>DEL20260618_C52</text:p>
          </table:table-cell>
        </table:table-row>
        <table:table-row>
          <table:table-cell office:value-type="string">
            <text:p>Alohé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Claude LAVICKA</text:p>
          </table:table-cell>
          <table:table-cell office:value-type="string">
            <text:p>DEL20260618_C52</text:p>
          </table:table-cell>
        </table:table-row>
        <table:table-row>
          <table:table-cell office:value-type="string">
            <text:p>Alohé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Regine KOMOROWSKI</text:p>
          </table:table-cell>
          <table:table-cell office:value-type="string">
            <text:p>DEL20260618_C52</text:p>
          </table:table-cell>
        </table:table-row>
        <table:table-row>
          <table:table-cell office:value-type="string">
            <text:p>Alohé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Isabelle LUCAS</text:p>
          </table:table-cell>
          <table:table-cell office:value-type="string">
            <text:p>DEL20260618_C52</text:p>
          </table:table-cell>
        </table:table-row>
        <table:table-row>
          <table:table-cell office:value-type="string">
            <text:p>Alohé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Chrystelle NICOLAS</text:p>
          </table:table-cell>
          <table:table-cell office:value-type="string">
            <text:p>DEL20260618_C52</text:p>
          </table:table-cell>
        </table:table-row>
        <table:table-row>
          <table:table-cell office:value-type="string">
            <text:p>Alohé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Maurizio PETRONIO</text:p>
          </table:table-cell>
          <table:table-cell office:value-type="string">
            <text:p>DEL20260618_C52</text:p>
          </table:table-cell>
        </table:table-row>
        <table:table-row>
          <table:table-cell office:value-type="string">
            <text:p>Alohé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Catherine KRIER</text:p>
          </table:table-cell>
          <table:table-cell office:value-type="string">
            <text:p>DEL20260618_C52</text:p>
          </table:table-cell>
        </table:table-row>
        <table:table-row>
          <table:table-cell office:value-type="string">
            <text:p>Alohé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Veronique BILLOT</text:p>
          </table:table-cell>
          <table:table-cell office:value-type="string">
            <text:p>DEL20260618_C52</text:p>
          </table:table-cell>
        </table:table-row>
        <table:table-row>
          <table:table-cell office:value-type="string">
            <text:p>Alohé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Charlotte MARREL-ARANA</text:p>
          </table:table-cell>
          <table:table-cell office:value-type="string">
            <text:p>DEL20260618_C52</text:p>
          </table:table-cell>
        </table:table-row>
        <table:table-row>
          <table:table-cell office:value-type="string">
            <text:p>Alohé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Saliha SAHRAOUI</text:p>
          </table:table-cell>
          <table:table-cell office:value-type="string">
            <text:p>DEL20260618_C52</text:p>
          </table:table-cell>
        </table:table-row>
        <table:table-row>
          <table:table-cell office:value-type="string">
            <text:p>Vivest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GACHENOT Jean-Christophe</text:p>
          </table:table-cell>
          <table:table-cell office:value-type="string">
            <text:p>DEL20260618_C52</text:p>
          </table:table-cell>
        </table:table-row>
        <table:table-row>
          <table:table-cell office:value-type="string">
            <text:p>VIVEST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Catherine KRIER</text:p>
          </table:table-cell>
          <table:table-cell office:value-type="string">
            <text:p>DEL20260618_C52</text:p>
          </table:table-cell>
        </table:table-row>
        <table:table-row>
          <table:table-cell office:value-type="string">
            <text:p>VILOGIA Premium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ATAINKOUADIO Philippe</text:p>
          </table:table-cell>
          <table:table-cell office:value-type="string">
            <text:p>DEL20260618_C52</text:p>
          </table:table-cell>
        </table:table-row>
        <table:table-row>
          <table:table-cell office:value-type="string">
            <text:p>VILOGIA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ATAINKOUADIO Philippe</text:p>
          </table:table-cell>
          <table:table-cell office:value-type="string">
            <text:p>DEL20260618_C52</text:p>
          </table:table-cell>
        </table:table-row>
        <table:table-row>
          <table:table-cell office:value-type="string">
            <text:p>UNPI (Union Nationale de la Propriété Immobilière)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KRIER Catherine</text:p>
          </table:table-cell>
          <table:table-cell office:value-type="string">
            <text:p>DEL20260618_C52</text:p>
          </table:table-cell>
        </table:table-row>
        <table:table-row>
          <table:table-cell office:value-type="string">
            <text:p>SACICAP VITAVI IMMOBILIERE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KRIER Catherine</text:p>
          </table:table-cell>
          <table:table-cell office:value-type="string">
            <text:p>DEL20260618_C52</text:p>
          </table:table-cell>
        </table:table-row>
        <table:table-row>
          <table:table-cell office:value-type="string">
            <text:p>SACICAP VITAVI IMMOBILIERE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KRIER Catherine</text:p>
          </table:table-cell>
          <table:table-cell office:value-type="string">
            <text:p>DEL20260618_C52</text:p>
          </table:table-cell>
        </table:table-row>
        <table:table-row>
          <table:table-cell office:value-type="string">
            <text:p>Organisme foncier solidaire Nancy-Couronne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KRIER Catherine</text:p>
          </table:table-cell>
          <table:table-cell office:value-type="string">
            <text:p>DEL20260618_C52</text:p>
          </table:table-cell>
        </table:table-row>
        <table:table-row>
          <table:table-cell office:value-type="string">
            <text:p>Office public de l'Habitat de la Métropole du Grand Nancy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MIRON Romain</text:p>
          </table:table-cell>
          <table:table-cell office:value-type="string">
            <text:p>DEL20260618_C52</text:p>
          </table:table-cell>
        </table:table-row>
        <table:table-row>
          <table:table-cell office:value-type="string">
            <text:p>Office public de l'Habitat de la Métropole du Grand Nancy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BILLOT Véronique</text:p>
          </table:table-cell>
          <table:table-cell office:value-type="string">
            <text:p>DEL20260618_C52</text:p>
          </table:table-cell>
        </table:table-row>
        <table:table-row>
          <table:table-cell office:value-type="string">
            <text:p>meurthe et moselle HABITAT (mmH)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GARCIA Laurent</text:p>
          </table:table-cell>
          <table:table-cell office:value-type="string">
            <text:p>DEL20260618_C52</text:p>
          </table:table-cell>
        </table:table-row>
        <table:table-row>
          <table:table-cell office:value-type="string">
            <text:p>meurthe et moselle HABITAT (mmH)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MIRON Romain</text:p>
          </table:table-cell>
          <table:table-cell office:value-type="string">
            <text:p>DEL20260618_C52</text:p>
          </table:table-cell>
        </table:table-row>
        <table:table-row>
          <table:table-cell office:value-type="string">
            <text:p>BATIGERE HABITATS SOLIDAIRES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ATAINKOUADIO Philippe</text:p>
          </table:table-cell>
          <table:table-cell office:value-type="string">
            <text:p>DEL20260618_C52</text:p>
          </table:table-cell>
        </table:table-row>
        <table:table-row>
          <table:table-cell office:value-type="string">
            <text:p>BATIGERE HABITATS SOLIDAIRES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KRIER Catherine</text:p>
          </table:table-cell>
          <table:table-cell office:value-type="string">
            <text:p>DEL20260618_C52</text:p>
          </table:table-cell>
        </table:table-row>
        <table:table-row>
          <table:table-cell office:value-type="string">
            <text:p>BATIGERE HABITAT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ATAINKOUADIO Philippe</text:p>
          </table:table-cell>
          <table:table-cell office:value-type="string">
            <text:p>DEL20260618_C52</text:p>
          </table:table-cell>
        </table:table-row>
        <table:table-row>
          <table:table-cell office:value-type="string">
            <text:p>BATIGERE HABITAT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PENSALFINI Eric</text:p>
          </table:table-cell>
          <table:table-cell office:value-type="string">
            <text:p>DEL20260618_C52</text:p>
          </table:table-cell>
        </table:table-row>
        <table:table-row>
          <table:table-cell office:value-type="string">
            <text:p>ASSOCIATION ADIL 54-55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Charlotte MAREL ARRANA</text:p>
          </table:table-cell>
          <table:table-cell office:value-type="string">
            <text:p>DEL20260618_C52</text:p>
          </table:table-cell>
        </table:table-row>
        <table:table-row>
          <table:table-cell office:value-type="string">
            <text:p>3F GRAND EST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Didier BEGOUIN</text:p>
          </table:table-cell>
          <table:table-cell office:value-type="string">
            <text:p>DEL20260618_C52</text:p>
          </table:table-cell>
        </table:table-row>
        <table:table-row>
          <table:table-cell office:value-type="string">
            <text:p>SPL HydroMéréville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Michel FICK</text:p>
          </table:table-cell>
          <table:table-cell office:value-type="string">
            <text:p>DEL20260618_C52</text:p>
          </table:table-cell>
        </table:table-row>
        <table:table-row>
          <table:table-cell office:value-type="string">
            <text:p>SPL HydroMéréville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Augusto OLALDE</text:p>
          </table:table-cell>
          <table:table-cell office:value-type="string">
            <text:p>DEL20260618_C52</text:p>
          </table:table-cell>
        </table:table-row>
        <table:table-row>
          <table:table-cell office:value-type="string">
            <text:p>SPL HydroMéréville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Laurence WERNER</text:p>
          </table:table-cell>
          <table:table-cell office:value-type="string">
            <text:p>DEL20260618_C52</text:p>
          </table:table-cell>
        </table:table-row>
        <table:table-row>
          <table:table-cell office:value-type="string">
            <text:p>SPL HydroMéréville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Abdel CHAARI</text:p>
          </table:table-cell>
          <table:table-cell office:value-type="string">
            <text:p>DEL20260618_C52</text:p>
          </table:table-cell>
        </table:table-row>
        <table:table-row>
          <table:table-cell office:value-type="string">
            <text:p>SPL HydroMéréville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Isabelle LUCAS</text:p>
          </table:table-cell>
          <table:table-cell office:value-type="string">
            <text:p>DEL20260618_C52</text:p>
          </table:table-cell>
        </table:table-row>
        <table:table-row>
          <table:table-cell office:value-type="string">
            <text:p>SPL HydroMéréville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Maurizio PETRONIO</text:p>
          </table:table-cell>
          <table:table-cell office:value-type="string">
            <text:p>DEL20260618_C52</text:p>
          </table:table-cell>
        </table:table-row>
        <table:table-row>
          <table:table-cell office:value-type="string">
            <text:p>Association AMORCE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Maurizio PETRONIO</text:p>
          </table:table-cell>
          <table:table-cell office:value-type="string">
            <text:p>DEL20260618_C52</text:p>
          </table:table-cell>
        </table:table-row>
        <table:table-row>
          <table:table-cell office:value-type="string">
            <text:p>AEROPORT NANCY TOMBLAINE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CHAARI Abdel</text:p>
          </table:table-cell>
          <table:table-cell office:value-type="string">
            <text:p>DEL20260618_C52</text:p>
          </table:table-cell>
        </table:table-row>
        <table:table-row>
          <table:table-cell office:value-type="string">
            <text:p>AEROPORT NANCY TOMBLAINE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FERON Hervé</text:p>
          </table:table-cell>
          <table:table-cell office:value-type="string">
            <text:p>DEL20260618_C52</text:p>
          </table:table-cell>
        </table:table-row>
        <table:table-row>
          <table:table-cell office:value-type="string">
            <text:p>AEROPORT NANCY TOMBLAINE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CHEVARDE Christophe</text:p>
          </table:table-cell>
          <table:table-cell office:value-type="string">
            <text:p>DEL20260618_C52</text:p>
          </table:table-cell>
        </table:table-row>
        <table:table-row>
          <table:table-cell office:value-type="string">
            <text:p>AEROPORT NANCY TOMBLAINE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DIDELOT Anne-Sophie</text:p>
          </table:table-cell>
          <table:table-cell office:value-type="string">
            <text:p>DEL20260618_C52</text:p>
          </table:table-cell>
        </table:table-row>
        <table:table-row>
          <table:table-cell office:value-type="string">
            <text:p>AEROPORT NANCY TOMBLAINE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NICOLAS Chrystelle</text:p>
          </table:table-cell>
          <table:table-cell office:value-type="string">
            <text:p>DEL20260618_C52</text:p>
          </table:table-cell>
        </table:table-row>
        <table:table-row>
          <table:table-cell office:value-type="string">
            <text:p>AEROPORT NANCY TOMBLAINE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CHOSEROT Christophe</text:p>
          </table:table-cell>
          <table:table-cell office:value-type="string">
            <text:p>DEL20260618_C52</text:p>
          </table:table-cell>
        </table:table-row>
        <table:table-row>
          <table:table-cell office:value-type="string">
            <text:p>AEROPORT NANCY TOMBLAINE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FREYERMUTH Sylvie</text:p>
          </table:table-cell>
          <table:table-cell office:value-type="string">
            <text:p>DEL20260618_C52</text:p>
          </table:table-cell>
        </table:table-row>
        <table:table-row>
          <table:table-cell office:value-type="string">
            <text:p>AEROPORT NANCY TOMBLAINE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CHAARI Abdel</text:p>
          </table:table-cell>
          <table:table-cell office:value-type="string">
            <text:p>DEL20260618_C52</text:p>
          </table:table-cell>
        </table:table-row>
        <table:table-row>
          <table:table-cell office:value-type="string">
            <text:p>AEROPORT NANCY TOMBLAINE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LAVICKA Claude</text:p>
          </table:table-cell>
          <table:table-cell office:value-type="string">
            <text:p>DEL20260618_C52</text:p>
          </table:table-cell>
        </table:table-row>
        <table:table-row>
          <table:table-cell office:value-type="string">
            <text:p>AEROPORT NANCY TOMBLAINE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MURATET Franck</text:p>
          </table:table-cell>
          <table:table-cell office:value-type="string">
            <text:p>DEL20260618_C52</text:p>
          </table:table-cell>
        </table:table-row>
        <table:table-row>
          <table:table-cell office:value-type="string">
            <text:p>AEROPORT NANCY TOMBLAINE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FERON Hervé</text:p>
          </table:table-cell>
          <table:table-cell office:value-type="string">
            <text:p>DEL20260618_C52</text:p>
          </table:table-cell>
        </table:table-row>
        <table:table-row>
          <table:table-cell office:value-type="string">
            <text:p>AEROPORT NANCY TOMBLAINE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PETRONIO Maurizio</text:p>
          </table:table-cell>
          <table:table-cell office:value-type="string">
            <text:p>DEL20260618_C52</text:p>
          </table:table-cell>
        </table:table-row>
        <table:table-row>
          <table:table-cell office:value-type="string">
            <text:p>AEROPORT NANCY TOMBLAINE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PENSALFINI Eric</text:p>
          </table:table-cell>
          <table:table-cell office:value-type="string">
            <text:p>DEL20260618_C52</text:p>
          </table:table-cell>
        </table:table-row>
        <table:table-row>
          <table:table-cell office:value-type="string">
            <text:p>AEROPORT NANCY TOMBLAINE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LUCAS Isabelle</text:p>
          </table:table-cell>
          <table:table-cell office:value-type="string">
            <text:p>DEL20260618_C52</text:p>
          </table:table-cell>
        </table:table-row>
        <table:table-row>
          <table:table-cell office:value-type="string">
            <text:p>AEROPORT NANCY TOMBLAINE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HATZIG Patrick</text:p>
          </table:table-cell>
          <table:table-cell office:value-type="string">
            <text:p>DEL20260618_C52</text:p>
          </table:table-cell>
        </table:table-row>
        <table:table-row>
          <table:table-cell office:value-type="string">
            <text:p>AEROPORT NANCY TOMBLAINE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SARTELET Didier</text:p>
          </table:table-cell>
          <table:table-cell office:value-type="string">
            <text:p>DEL20260618_C52</text:p>
          </table:table-cell>
        </table:table-row>
        <table:table-row>
          <table:table-cell office:value-type="string">
            <text:p>AEROPORT NANCY TOMBLAINE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WIESER Laurence</text:p>
          </table:table-cell>
          <table:table-cell office:value-type="string">
            <text:p>DEL20260618_C52</text:p>
          </table:table-cell>
        </table:table-row>
        <table:table-row>
          <table:table-cell office:value-type="string">
            <text:p>AEROPORT NANCY TOMBLAINE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FERON Hervé</text:p>
          </table:table-cell>
          <table:table-cell office:value-type="string">
            <text:p>DEL20260618_C52</text:p>
          </table:table-cell>
        </table:table-row>
        <table:table-row>
          <table:table-cell office:value-type="string">
            <text:p>Collège Camus à Jarville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Eric Da Cunha</text:p>
          </table:table-cell>
          <table:table-cell office:value-type="string">
            <text:p>DEL20260618_C52</text:p>
          </table:table-cell>
        </table:table-row>
        <table:table-row>
          <table:table-cell office:value-type="string">
            <text:p>Collège Montaigu à Heillecourt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Sylvie COLIN</text:p>
          </table:table-cell>
          <table:table-cell office:value-type="string">
            <text:p>DEL20260618_C52</text:p>
          </table:table-cell>
        </table:table-row>
        <table:table-row>
          <table:table-cell office:value-type="string">
            <text:p>Université de Lorraine-Collegium Interface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Hadrien Wissler-Bonnot</text:p>
          </table:table-cell>
          <table:table-cell office:value-type="string">
            <text:p>DEL20260618_C52</text:p>
          </table:table-cell>
        </table:table-row>
        <table:table-row>
          <table:table-cell office:value-type="string">
            <text:p>Acoucité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Laurence Wieser</text:p>
          </table:table-cell>
          <table:table-cell office:value-type="string">
            <text:p>DEL20260528_C16</text:p>
          </table:table-cell>
        </table:table-row>
        <table:table-row>
          <table:table-cell office:value-type="string">
            <text:p>Qualibat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Charlotte MARREL ARANA</text:p>
          </table:table-cell>
          <table:table-cell office:value-type="string">
            <text:p>DEL20260528_C16</text:p>
          </table:table-cell>
        </table:table-row>
        <table:table-row>
          <table:table-cell office:value-type="string">
            <text:p>Alliance des collectivités pour la qualité de l�air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Augusto Olalde</text:p>
          </table:table-cell>
          <table:table-cell office:value-type="string">
            <text:p>DEL20260528_C16</text:p>
          </table:table-cell>
        </table:table-row>
        <table:table-row>
          <table:table-cell office:value-type="string">
            <text:p>ATMO Grand Est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Isabelle Lucas</text:p>
          </table:table-cell>
          <table:table-cell office:value-type="string">
            <text:p>DEL20260528_C16</text:p>
          </table:table-cell>
        </table:table-row>
        <table:table-row>
          <table:table-cell office:value-type="string">
            <text:p>SYNDICAT MIXTE DE LA MULTIPOLE SUD LORRAINE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HATZIG Patrick</text:p>
          </table:table-cell>
          <table:table-cell office:value-type="string">
            <text:p>DEL20260528_C16</text:p>
          </table:table-cell>
        </table:table-row>
        <table:table-row>
          <table:table-cell office:value-type="string">
            <text:p>SYNDICAT MIXTE DE LA MULTIPOLE SUD LORRAINE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WIESER Laurence</text:p>
          </table:table-cell>
          <table:table-cell office:value-type="string">
            <text:p>DEL20260528_C16</text:p>
          </table:table-cell>
        </table:table-row>
        <table:table-row>
          <table:table-cell office:value-type="string">
            <text:p>UNIVERSITE DE LORRAINE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RAINERI Serge</text:p>
          </table:table-cell>
          <table:table-cell office:value-type="string">
            <text:p>DEL20260528_C16</text:p>
          </table:table-cell>
        </table:table-row>
        <table:table-row>
          <table:table-cell office:value-type="string">
            <text:p>Université de Lorraine Collegium Santé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TENENBAUM Marc</text:p>
          </table:table-cell>
          <table:table-cell office:value-type="string">
            <text:p>DEL20260528_C16</text:p>
          </table:table-cell>
        </table:table-row>
        <table:table-row>
          <table:table-cell office:value-type="string">
            <text:p>Université de Lorraine Collegium droit éco gestion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LIESENFELT Alain</text:p>
          </table:table-cell>
          <table:table-cell office:value-type="string">
            <text:p>DEL20260528_C16</text:p>
          </table:table-cell>
        </table:table-row>
        <table:table-row>
          <table:table-cell office:value-type="string">
            <text:p>Université de Lorraine-Collegium Interface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BEAUDEUX Evelyne</text:p>
          </table:table-cell>
          <table:table-cell office:value-type="string">
            <text:p>DEL20260528_C16</text:p>
          </table:table-cell>
        </table:table-row>
        <table:table-row>
          <table:table-cell office:value-type="string">
            <text:p>U.F.R. Sciences Humaines et Sociales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SAHRAOUI Saliha</text:p>
          </table:table-cell>
          <table:table-cell office:value-type="string">
            <text:p>DEL20260528_C16</text:p>
          </table:table-cell>
        </table:table-row>
        <table:table-row>
          <table:table-cell office:value-type="string">
            <text:p>Institut Universitaire de Technologie du Montet (ou de Brabois)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DONATI Patrice</text:p>
          </table:table-cell>
          <table:table-cell office:value-type="string">
            <text:p>DEL20260528_C16</text:p>
          </table:table-cell>
        </table:table-row>
        <table:table-row>
          <table:table-cell office:value-type="string">
            <text:p>Institut des sciences du Digital, Management &amp; Cognition (IDMC)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CHOSEROT Christophe</text:p>
          </table:table-cell>
          <table:table-cell office:value-type="string">
            <text:p>DEL20260528_C16</text:p>
          </table:table-cell>
        </table:table-row>
        <table:table-row>
          <table:table-cell office:value-type="string">
            <text:p>Faculté de droit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LIESENFELT Alain</text:p>
          </table:table-cell>
          <table:table-cell office:value-type="string">
            <text:p>DEL20260528_C16</text:p>
          </table:table-cell>
        </table:table-row>
        <table:table-row>
          <table:table-cell office:value-type="string">
            <text:p>Centre Européen Universitaire de Nancy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WISSLER-BONNOT Hadrien</text:p>
          </table:table-cell>
          <table:table-cell office:value-type="string">
            <text:p>DEL20260528_C16</text:p>
          </table:table-cell>
        </table:table-row>
        <table:table-row>
          <table:table-cell office:value-type="string">
            <text:p>Association des Villes Universitaires de France (AVUF)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CHABIRA Hocine</text:p>
          </table:table-cell>
          <table:table-cell office:value-type="string">
            <text:p>DEL20260528_C16</text:p>
          </table:table-cell>
        </table:table-row>
        <table:table-row>
          <table:table-cell office:value-type="string">
            <text:p>CCapex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MIRON Romain</text:p>
          </table:table-cell>
          <table:table-cell office:value-type="string">
            <text:p>DEL20260528_C16</text:p>
          </table:table-cell>
        </table:table-row>
        <table:table-row>
          <table:table-cell office:value-type="string">
            <text:p>comité départemental PDALHPD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MIRON Romain</text:p>
          </table:table-cell>
          <table:table-cell office:value-type="string">
            <text:p>DEL20260528_C16</text:p>
          </table:table-cell>
        </table:table-row>
        <table:table-row>
          <table:table-cell office:value-type="string">
            <text:p>CTS-Conseil Territorial de Santé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TENENBAUM Marc</text:p>
          </table:table-cell>
          <table:table-cell office:value-type="string">
            <text:p>DEL20260528_C16</text:p>
          </table:table-cell>
        </table:table-row>
        <table:table-row>
          <table:table-cell office:value-type="string">
            <text:p>CPTS - Communauté Professionnelle Territoriale de Santé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ATAINKOUADIO Philippe</text:p>
          </table:table-cell>
          <table:table-cell office:value-type="string">
            <text:p>DEL20260528_C16</text:p>
          </table:table-cell>
        </table:table-row>
        <table:table-row>
          <table:table-cell office:value-type="string">
            <text:p>Conseil départemental de soutien aux familles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BLANDIN Chloé</text:p>
          </table:table-cell>
          <table:table-cell office:value-type="string">
            <text:p>DEL20260528_C16</text:p>
          </table:table-cell>
        </table:table-row>
        <table:table-row>
          <table:table-cell office:value-type="string">
            <text:p>Comité local pour l'emploi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CHEVARDE Christophe</text:p>
          </table:table-cell>
          <table:table-cell office:value-type="string">
            <text:p>DEL20260528_C16</text:p>
          </table:table-cell>
        </table:table-row>
        <table:table-row>
          <table:table-cell office:value-type="string">
            <text:p>Fabrique des possibles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KOMOROWSKI Régine</text:p>
          </table:table-cell>
          <table:table-cell office:value-type="string">
            <text:p>DEL20260528_C16</text:p>
          </table:table-cell>
        </table:table-row>
        <table:table-row>
          <table:table-cell office:value-type="string">
            <text:p>Ecole de la 2eme chance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MURATET Franck</text:p>
          </table:table-cell>
          <table:table-cell office:value-type="string">
            <text:p>DEL20260528_C16</text:p>
          </table:table-cell>
        </table:table-row>
        <table:table-row>
          <table:table-cell office:value-type="string">
            <text:p>Crématorium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TENENBAUM Marc + DONATI Patrice</text:p>
          </table:table-cell>
          <table:table-cell office:value-type="string">
            <text:p>DEL20260528_C16</text:p>
          </table:table-cell>
        </table:table-row>
        <table:table-row>
          <table:table-cell office:value-type="string">
            <text:p>Association Le Pélican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MIRON Romain</text:p>
          </table:table-cell>
          <table:table-cell office:value-type="string">
            <text:p>DEL20260528_C16</text:p>
          </table:table-cell>
        </table:table-row>
        <table:table-row>
          <table:table-cell office:value-type="string">
            <text:p>Association Grand Nancy Défib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TENENBAUM Marc</text:p>
          </table:table-cell>
          <table:table-cell office:value-type="string">
            <text:p>DEL20260528_C16</text:p>
          </table:table-cell>
        </table:table-row>
        <table:table-row>
          <table:table-cell office:value-type="string">
            <text:p>Cancéropole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TENENBAUM Marc</text:p>
          </table:table-cell>
          <table:table-cell office:value-type="string">
            <text:p>DEL20260528_C16</text:p>
          </table:table-cell>
        </table:table-row>
        <table:table-row>
          <table:table-cell office:value-type="string">
            <text:p>Aars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BILLOT Véronique</text:p>
          </table:table-cell>
          <table:table-cell office:value-type="string">
            <text:p>DEL20260528_C16</text:p>
          </table:table-cell>
        </table:table-row>
        <table:table-row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CHAARI Abdel</text:p>
          </table:table-cell>
          <table:table-cell office:value-type="string">
            <text:p>DEL20260528_C16</text:p>
          </table:table-cell>
        </table:table-row>
        <table:table-row>
          <table:table-cell office:value-type="string">
            <text:p>InitiativeGrand Nancy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MURATET Franck</text:p>
          </table:table-cell>
          <table:table-cell office:value-type="string">
            <text:p>DEL20260528_C16</text:p>
          </table:table-cell>
        </table:table-row>
        <table:table-row>
          <table:table-cell office:value-type="string">
            <text:p>Energie cités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PETRONIO Maurizio</text:p>
          </table:table-cell>
          <table:table-cell office:value-type="string">
            <text:p>DEL20260528_C16</text:p>
          </table:table-cell>
        </table:table-row>
        <table:table-row>
          <table:table-cell office:value-type="string">
            <text:p>Polytech NANCY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CHAARI Abdel</text:p>
          </table:table-cell>
          <table:table-cell office:value-type="string">
            <text:p>DEL20260528_C16</text:p>
          </table:table-cell>
        </table:table-row>
        <table:table-row>
          <table:table-cell office:value-type="string">
            <text:p>TELECOM Nancy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COLIN Sylvie</text:p>
          </table:table-cell>
          <table:table-cell office:value-type="string">
            <text:p>DEL20260528_C16</text:p>
          </table:table-cell>
        </table:table-row>
        <table:table-row>
          <table:table-cell office:value-type="string">
            <text:p>Ecole Nationale Supérieure en Génie des Systèmes et de l'Innovation (ENSGSI)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CHOSEROT Christophe</text:p>
          </table:table-cell>
          <table:table-cell office:value-type="string">
            <text:p>DEL20260528_C16</text:p>
          </table:table-cell>
        </table:table-row>
        <table:table-row>
          <table:table-cell office:value-type="string">
            <text:p>Ecole Nationale Supérieure des Industries Chimiques (ENSIC)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WISSLERBONNOT Hadrien</text:p>
          </table:table-cell>
          <table:table-cell office:value-type="string">
            <text:p>DEL20260528_C16</text:p>
          </table:table-cell>
        </table:table-row>
        <table:table-row>
          <table:table-cell office:value-type="string">
            <text:p>Ecole Nationale Supérieure de Géologie (ENSG)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SAHRAOUI Saliha</text:p>
          </table:table-cell>
          <table:table-cell office:value-type="string">
            <text:p>DEL20260528_C16</text:p>
          </table:table-cell>
        </table:table-row>
        <table:table-row>
          <table:table-cell office:value-type="string">
            <text:p>Ecole Nationale Supérieure d'Electricité et de Mécanique (ENSEM)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DONATI Patrice</text:p>
          </table:table-cell>
          <table:table-cell office:value-type="string">
            <text:p>DEL20260528_C16</text:p>
          </table:table-cell>
        </table:table-row>
        <table:table-row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MASSON Bertrand</text:p>
          </table:table-cell>
          <table:table-cell office:value-type="string">
            <text:p>DEL20260528_C16</text:p>
          </table:table-cell>
        </table:table-row>
        <table:table-row>
          <table:table-cell office:value-type="string">
            <text:p>Ecole Nationale Supérieure d'Art et de Design (ENSAD)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CHABIRA Hocine</text:p>
          </table:table-cell>
          <table:table-cell office:value-type="string">
            <text:p>DEL20260528_C16</text:p>
          </table:table-cell>
        </table:table-row>
        <table:table-row>
          <table:table-cell office:value-type="string">
            <text:p>Ecole Nationale Supérieure d'Architecture (ENSA)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CHABIRA Hocine</text:p>
          </table:table-cell>
          <table:table-cell office:value-type="string">
            <text:p>DEL20260528_C16</text:p>
          </table:table-cell>
        </table:table-row>
        <table:table-row>
          <table:table-cell office:value-type="string">
            <text:p>Ecole Européenne d'ingénieur en Génie des Matériaux (EEIGM)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CHABIRA Hocine</text:p>
          </table:table-cell>
          <table:table-cell office:value-type="string">
            <text:p>DEL20260528_C16</text:p>
          </table:table-cell>
        </table:table-row>
        <table:table-row>
          <table:table-cell office:value-type="string">
            <text:p>Ecole des Mines de Nancy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CHABIRA Hocine</text:p>
          </table:table-cell>
          <table:table-cell office:value-type="string">
            <text:p>DEL20260528_C16</text:p>
          </table:table-cell>
        </table:table-row>
        <table:table-row>
          <table:table-cell office:value-type="string">
            <text:p>SCALEN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LAVICKA Claude (Unir et agir pour le GN)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CALEN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EHRENFELD Jean-Pierre (Unir et agir pour le GN)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CALEN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Alain BOULANGER (Territoires unis)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CALEN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Nadine Piboule (Territoires et solidarités)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CALEN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WIESER Laurence (présidence) ? (MDDS)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CALEN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NICOLAS Chrystelle (Territoires unis)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CALEN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KLING Bertrand (MDDS)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CALEN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CHOSEROT Christophe (Territoires unis)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CALEN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LUCAS Isabelle (SOCLE)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CALEN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Philippe ATAIN-KOUADIO (Territoires et solidarités)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CALEN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OLALDE Augusto (SOCLE)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CALEN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Nadine Piboule (Territoires et solidarités)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CALEN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BOULANGER Alain (Territoires unis)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CALEN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TOPARSLAN Ergün (Unir et agir pour le GN)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CALEN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LAVICKA Claude (Unir et agir pour le GN)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CALEN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NICOLAS Chrystelle (Territoires unis)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CALEN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EHRENFELD Jean-Pierre (Unir et agir pour le GN)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CALEN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KLING Bertrand (MDDS)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CALEN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WIESER Laurence (MDDS)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CALEN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DA CUNHA Eric (MDDS)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CALEN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PAREJA Dominique (territoires unis)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CALEN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MERCIER Estelle (MDDS)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CALEN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CHOSEROT Christophe (Territoires unis)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CALEN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LUCAS Isabelle (SOCLE)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CALEN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ATAIN-KOUADIO Philippe (Territoires et solidarités)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APL DESTINATION NANCY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WERNER François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APL DESTINATION NANCY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LAVIKA Claud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APL DESTINATION NANCY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PENSALFINI Eric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APL DESTINATION NANCY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WERNER François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APL DESTINATION NANCY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VINCENT Thierry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APL DESTINATION NANCY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BEAUDEUX Evelyn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APL DESTINATION NANCY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CHAARI Abdelatif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APL DESTINATION NANCY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KRIN Géraldin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APL DESTINATION NANCY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DIDELOT Anne-Sophi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APL DESTINATION NANCY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CHABIRA Hocin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EM Nancy Sud Lorraine Energies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EHRENFELD Jean-Pierr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EM Nancy Sud Lorraine Energies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MURATET Franck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EM Nancy Sud Lorraine Energies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PETRONIO Maurizio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EM Nancy Sud Lorraine Energies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MURATET Franck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EM Nancy Sud Lorraine Energies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LUCAS Isabell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EM Nancy Sud Lorraine Energies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KRIN Géraldin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AEM NANCY DEFI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MURATET Franck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AEM NANCY DEFI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MURATET Franck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LIM PROJETS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KLEIN Mathieu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LIM PROJETS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WIESER Laurenc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LIM PROJETS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EHRENFELD Jean-Pierr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LIM PROJETS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KLEIN Mathieu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LIM PROJETS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DONATI Patric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LIM TERRITOIRES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WIESER Laurenc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LIM TERRITOIRES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LAVIKA Claud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LIM TERRITOIRES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DONATI Patric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LIM TERRITOIRES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MURATET Franck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LIM TERRITOIRES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CHEVARDE Christoph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LIM TERRITOIRES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WIESER Laurenc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LIM TERRITOIRES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Patrice DONATI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OMH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EHRENFELD Jean Pierr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OMH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LAVICKA Claud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OMH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TOPARSLAN Ergun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OMH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CHEVARDE Christoph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OMH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Laurence Jacqueray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OMH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KRIER Catherin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OMH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BILLOT Véroniqu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OMH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MIRON Romain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OMH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FERON Hervé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OMH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KLING Bertrand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OMH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KLEIN Mathieu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OMH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BEAUDEUX Evelyn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YNDICAT MIXTE DES TRANSPORTS SUBURBAINS MOBILITES DU BASSIN NANCEIEN</text:p>
          </table:table-cell>
          <table:table-cell office:value-type="string">
            <text:p/>
          </table:table-cell>
          <table:table-cell office:value-type="string">
            <text:p>4</text:p>
          </table:table-cell>
          <table:table-cell office:value-type="string">
            <text:p>PETRONIO Maurizio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YNDICAT MIXTE DES TRANSPORTS SUBURBAINS MOBILITES DU BASSIN NANCEIEN</text:p>
          </table:table-cell>
          <table:table-cell office:value-type="string">
            <text:p/>
          </table:table-cell>
          <table:table-cell office:value-type="string">
            <text:p>4</text:p>
          </table:table-cell>
          <table:table-cell office:value-type="string">
            <text:p>WIESER Laurenc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YNDICAT MIXTE DES TRANSPORTS SUBURBAINS MOBILITES DU BASSIN NANCEIEN</text:p>
          </table:table-cell>
          <table:table-cell office:value-type="string">
            <text:p/>
          </table:table-cell>
          <table:table-cell office:value-type="string">
            <text:p>4</text:p>
          </table:table-cell>
          <table:table-cell office:value-type="string">
            <text:p>CHAARI Abdelatif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YNDICAT MIXTE DES TRANSPORTS SUBURBAINS MOBILITES DU BASSIN NANCEIEN</text:p>
          </table:table-cell>
          <table:table-cell office:value-type="string">
            <text:p/>
          </table:table-cell>
          <table:table-cell office:value-type="string">
            <text:p>4</text:p>
          </table:table-cell>
          <table:table-cell office:value-type="string">
            <text:p>HATZIG Patrick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POLE METROPOLITAIN EUROPEEN DU SILLON LORRAIN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CHABIRA Hocine (MDDS)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POLE METROPOLITAIN EUROPEEN DU SILLON LORRAIN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DEBORD Valérie (Unir et agir pour le GN)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POLE METROPOLITAIN EUROPEEN DU SILLON LORRAIN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KRIN Géraldine (SOCLE)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POLE METROPOLITAIN EUROPEEN DU SILLON LORRAIN</text:p>
          </table:table-cell>
          <table:table-cell office:value-type="string">
            <text:p/>
          </table:table-cell>
          <table:table-cell office:value-type="string">
            <text:p>3</text:p>
          </table:table-cell>
          <table:table-cell office:value-type="string">
            <text:p>HATZIG Patrick (SOCLE)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POLE METROPOLITAIN EUROPEEN DU SILLON LORRAIN</text:p>
          </table:table-cell>
          <table:table-cell office:value-type="string">
            <text:p/>
          </table:table-cell>
          <table:table-cell office:value-type="string">
            <text:p>3</text:p>
          </table:table-cell>
          <table:table-cell office:value-type="string">
            <text:p>CHOSEROT Christophe (Territoires unis)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POLE METROPOLITAIN EUROPEEN DU SILLON LORRAIN</text:p>
          </table:table-cell>
          <table:table-cell office:value-type="string">
            <text:p/>
          </table:table-cell>
          <table:table-cell office:value-type="string">
            <text:p>3</text:p>
          </table:table-cell>
          <table:table-cell office:value-type="string">
            <text:p>KLEIN Mathieu (MDDS)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YNDICAT MIXTE DE LA MULTIPOLE SUD LORRAINE</text:p>
          </table:table-cell>
          <table:table-cell office:value-type="string">
            <text:p/>
          </table:table-cell>
          <table:table-cell office:value-type="string">
            <text:p>29</text:p>
          </table:table-cell>
          <table:table-cell office:value-type="string">
            <text:p>WERNER François (Territoires unis)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YNDICAT MIXTE DE LA MULTIPOLE SUD LORRAINE</text:p>
          </table:table-cell>
          <table:table-cell office:value-type="string">
            <text:p/>
          </table:table-cell>
          <table:table-cell office:value-type="string">
            <text:p>29</text:p>
          </table:table-cell>
          <table:table-cell office:value-type="string">
            <text:p>PETRONIO Maurizio (Territoires unis)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YNDICAT MIXTE DE LA MULTIPOLE SUD LORRAINE</text:p>
          </table:table-cell>
          <table:table-cell office:value-type="string">
            <text:p/>
          </table:table-cell>
          <table:table-cell office:value-type="string">
            <text:p>29</text:p>
          </table:table-cell>
          <table:table-cell office:value-type="string">
            <text:p>SAINT-DENIS Marc (Unir et agir pour le GN)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YNDICAT MIXTE DE LA MULTIPOLE SUD LORRAINE</text:p>
          </table:table-cell>
          <table:table-cell office:value-type="string">
            <text:p/>
          </table:table-cell>
          <table:table-cell office:value-type="string">
            <text:p>29</text:p>
          </table:table-cell>
          <table:table-cell office:value-type="string">
            <text:p>Jean-Pierre EHRENFELD (Unir et Agir)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YNDICAT MIXTE DE LA MULTIPOLE SUD LORRAINE</text:p>
          </table:table-cell>
          <table:table-cell office:value-type="string">
            <text:p/>
          </table:table-cell>
          <table:table-cell office:value-type="string">
            <text:p>29</text:p>
          </table:table-cell>
          <table:table-cell office:value-type="string">
            <text:p>FICK Michel (Unir et agir pour le GN)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YNDICAT MIXTE DE LA MULTIPOLE SUD LORRAINE</text:p>
          </table:table-cell>
          <table:table-cell office:value-type="string">
            <text:p/>
          </table:table-cell>
          <table:table-cell office:value-type="string">
            <text:p>29</text:p>
          </table:table-cell>
          <table:table-cell office:value-type="string">
            <text:p>LAVICKA Claude (Unir et agir pour le GN)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YNDICAT MIXTE DE LA MULTIPOLE SUD LORRAINE</text:p>
          </table:table-cell>
          <table:table-cell office:value-type="string">
            <text:p/>
          </table:table-cell>
          <table:table-cell office:value-type="string">
            <text:p>29</text:p>
          </table:table-cell>
          <table:table-cell office:value-type="string">
            <text:p>DEBORD Valérie (Unir et agir pour le GN)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YNDICAT MIXTE DE LA MULTIPOLE SUD LORRAINE</text:p>
          </table:table-cell>
          <table:table-cell office:value-type="string">
            <text:p/>
          </table:table-cell>
          <table:table-cell office:value-type="string">
            <text:p>29</text:p>
          </table:table-cell>
          <table:table-cell office:value-type="string">
            <text:p>BOULANGER Alain (Territoires unis)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YNDICAT MIXTE DE LA MULTIPOLE SUD LORRAINE</text:p>
          </table:table-cell>
          <table:table-cell office:value-type="string">
            <text:p/>
          </table:table-cell>
          <table:table-cell office:value-type="string">
            <text:p>29</text:p>
          </table:table-cell>
          <table:table-cell office:value-type="string">
            <text:p>KRIER Catherine (Territoires unis)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YNDICAT MIXTE DE LA MULTIPOLE SUD LORRAINE</text:p>
          </table:table-cell>
          <table:table-cell office:value-type="string">
            <text:p/>
          </table:table-cell>
          <table:table-cell office:value-type="string">
            <text:p>29</text:p>
          </table:table-cell>
          <table:table-cell office:value-type="string">
            <text:p>ATAIN-KOUADIO Philippe (Territoires et solidarités)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YNDICAT MIXTE DE LA MULTIPOLE SUD LORRAINE</text:p>
          </table:table-cell>
          <table:table-cell office:value-type="string">
            <text:p/>
          </table:table-cell>
          <table:table-cell office:value-type="string">
            <text:p>29</text:p>
          </table:table-cell>
          <table:table-cell office:value-type="string">
            <text:p>SOUVERAIN Thomas (MDDS)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YNDICAT MIXTE DE LA MULTIPOLE SUD LORRAINE</text:p>
          </table:table-cell>
          <table:table-cell office:value-type="string">
            <text:p/>
          </table:table-cell>
          <table:table-cell office:value-type="string">
            <text:p>29</text:p>
          </table:table-cell>
          <table:table-cell office:value-type="string">
            <text:p>VUILLAUME Marilène (Territoires et solidarités)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YNDICAT MIXTE DE LA MULTIPOLE SUD LORRAINE</text:p>
          </table:table-cell>
          <table:table-cell office:value-type="string">
            <text:p/>
          </table:table-cell>
          <table:table-cell office:value-type="string">
            <text:p>29</text:p>
          </table:table-cell>
          <table:table-cell office:value-type="string">
            <text:p>PIBOULE Nadine (Territoires et solidarités)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YNDICAT MIXTE DE LA MULTIPOLE SUD LORRAINE</text:p>
          </table:table-cell>
          <table:table-cell office:value-type="string">
            <text:p/>
          </table:table-cell>
          <table:table-cell office:value-type="string">
            <text:p>29</text:p>
          </table:table-cell>
          <table:table-cell office:value-type="string">
            <text:p>BEAUDEUX Evelyne (MDDS)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YNDICAT MIXTE DE LA MULTIPOLE SUD LORRAINE</text:p>
          </table:table-cell>
          <table:table-cell office:value-type="string">
            <text:p/>
          </table:table-cell>
          <table:table-cell office:value-type="string">
            <text:p>29</text:p>
          </table:table-cell>
          <table:table-cell office:value-type="string">
            <text:p>DA CUNHA Eric (MDDS)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YNDICAT MIXTE DE LA MULTIPOLE SUD LORRAINE</text:p>
          </table:table-cell>
          <table:table-cell office:value-type="string">
            <text:p/>
          </table:table-cell>
          <table:table-cell office:value-type="string">
            <text:p>7</text:p>
          </table:table-cell>
          <table:table-cell office:value-type="string">
            <text:p>YILMAZ Bora (MDDS)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YNDICAT MIXTE DE LA MULTIPOLE SUD LORRAINE</text:p>
          </table:table-cell>
          <table:table-cell office:value-type="string">
            <text:p/>
          </table:table-cell>
          <table:table-cell office:value-type="string">
            <text:p>29</text:p>
          </table:table-cell>
          <table:table-cell office:value-type="string">
            <text:p>LUCAS Isabelle (SOCLE)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YNDICAT MIXTE DE LA MULTIPOLE SUD LORRAINE</text:p>
          </table:table-cell>
          <table:table-cell office:value-type="string">
            <text:p/>
          </table:table-cell>
          <table:table-cell office:value-type="string">
            <text:p>29</text:p>
          </table:table-cell>
          <table:table-cell office:value-type="string">
            <text:p>KRIN Géraldine (SOCLE)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YNDICAT MIXTE DE LA MULTIPOLE SUD LORRAINE</text:p>
          </table:table-cell>
          <table:table-cell office:value-type="string">
            <text:p/>
          </table:table-cell>
          <table:table-cell office:value-type="string">
            <text:p>7</text:p>
          </table:table-cell>
          <table:table-cell office:value-type="string">
            <text:p>NICOLAS Chrystelle (Territoires unis)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YNDICAT MIXTE DE LA MULTIPOLE SUD LORRAINE</text:p>
          </table:table-cell>
          <table:table-cell office:value-type="string">
            <text:p/>
          </table:table-cell>
          <table:table-cell office:value-type="string">
            <text:p>29</text:p>
          </table:table-cell>
          <table:table-cell office:value-type="string">
            <text:p>SARTELET Didier (Territoires unis)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YNDICAT MIXTE DE LA MULTIPOLE SUD LORRAINE</text:p>
          </table:table-cell>
          <table:table-cell office:value-type="string">
            <text:p/>
          </table:table-cell>
          <table:table-cell office:value-type="string">
            <text:p>29</text:p>
          </table:table-cell>
          <table:table-cell office:value-type="string">
            <text:p>KLING Bertrand (MDDS)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YNDICAT MIXTE DE LA MULTIPOLE SUD LORRAINE</text:p>
          </table:table-cell>
          <table:table-cell office:value-type="string">
            <text:p/>
          </table:table-cell>
          <table:table-cell office:value-type="string">
            <text:p>29</text:p>
          </table:table-cell>
          <table:table-cell office:value-type="string">
            <text:p>BILLOT Véronique (MDDS)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YNDICAT MIXTE DE LA MULTIPOLE SUD LORRAINE</text:p>
          </table:table-cell>
          <table:table-cell office:value-type="string">
            <text:p/>
          </table:table-cell>
          <table:table-cell office:value-type="string">
            <text:p>29</text:p>
          </table:table-cell>
          <table:table-cell office:value-type="string">
            <text:p>MERCIER Estelle (MDDS)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YNDICAT MIXTE DE LA MULTIPOLE SUD LORRAINE</text:p>
          </table:table-cell>
          <table:table-cell office:value-type="string">
            <text:p/>
          </table:table-cell>
          <table:table-cell office:value-type="string">
            <text:p>7</text:p>
          </table:table-cell>
          <table:table-cell office:value-type="string">
            <text:p>FREYERMUTH Sylvie (MDDS)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YNDICAT MIXTE DE LA MULTIPOLE SUD LORRAINE</text:p>
          </table:table-cell>
          <table:table-cell office:value-type="string">
            <text:p/>
          </table:table-cell>
          <table:table-cell office:value-type="string">
            <text:p>7</text:p>
          </table:table-cell>
          <table:table-cell office:value-type="string">
            <text:p>DONATI Patrice (Territoires et solidarités)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YNDICAT MIXTE DE LA MULTIPOLE SUD LORRAINE</text:p>
          </table:table-cell>
          <table:table-cell office:value-type="string">
            <text:p/>
          </table:table-cell>
          <table:table-cell office:value-type="string">
            <text:p>7</text:p>
          </table:table-cell>
          <table:table-cell office:value-type="string">
            <text:p>HATZIG Patrick (SOCLE)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YNDICAT MIXTE DE LA MULTIPOLE SUD LORRAINE</text:p>
          </table:table-cell>
          <table:table-cell office:value-type="string">
            <text:p/>
          </table:table-cell>
          <table:table-cell office:value-type="string">
            <text:p>7</text:p>
          </table:table-cell>
          <table:table-cell office:value-type="string">
            <text:p>MURATET Franck (MDDS)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YNDICAT MIXTE DE LA MULTIPOLE SUD LORRAINE</text:p>
          </table:table-cell>
          <table:table-cell office:value-type="string">
            <text:p>conseil SUd Gestion</text:p>
          </table:table-cell>
          <table:table-cell office:value-type="string">
            <text:p>7</text:p>
          </table:table-cell>
          <table:table-cell office:value-type="string">
            <text:p>WIESER Laurence (MDDS)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YNDICAT MIXTE DE LA MULTIPOLE SUD LORRAINE</text:p>
          </table:table-cell>
          <table:table-cell office:value-type="string">
            <text:p/>
          </table:table-cell>
          <table:table-cell office:value-type="string">
            <text:p>29</text:p>
          </table:table-cell>
          <table:table-cell office:value-type="string">
            <text:p>KLEIN Mathieu (MDDS)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Vivest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GACHENOT Jean-Christoph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UVE LUDRES (unité de valorisation des dechets)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PANSALFINI Eric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UNPI (Union Nationale de la Propriété Immobilière)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KRIER Catherin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UNIVERSITE LORRAINE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CHABIRA Hocin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UNIVERSITE LORRAINE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CHABIRA Hocin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UNIVERSITE LORRAINE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CHABIRA Hocin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UNIVERSITE LORRAINE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CHOSEROT Christoph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UNIVERSITE LORRAINE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CHABIRA Hocin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Université de Lorraine collégium Santé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CHABIRA Hocin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Université de Lorraine Collegium droit éco gestion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CHABIRA Hocin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Université de Lorraine - Collegium Interface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CHABIRA Hocin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Université de la culture permanente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CHABIRA Hocin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U.F.R. Sciences Humaines et Sociales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CHABIRA Hocin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Tranparency International France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ARNAUTOU Sandrin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Telecom Nancy (ex ESIAL)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CHOSEROT Christoph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YNDICAT MIXTE POUR LA REALISATION ET LA GESTION DU PARC DE LOISIRS DE LA FORET DE HAYE</text:p>
          </table:table-cell>
          <table:table-cell office:value-type="string">
            <text:p/>
          </table:table-cell>
          <table:table-cell office:value-type="string">
            <text:p>5</text:p>
          </table:table-cell>
          <table:table-cell office:value-type="string">
            <text:p>GARCIA Laurent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YNDICAT MIXTE POUR LA REALISATION ET LA GESTION DU PARC DE LOISIRS DE LA FORET DE HAYE</text:p>
          </table:table-cell>
          <table:table-cell office:value-type="string">
            <text:p/>
          </table:table-cell>
          <table:table-cell office:value-type="string">
            <text:p>5</text:p>
          </table:table-cell>
          <table:table-cell office:value-type="string">
            <text:p>MATHIEU KLEIN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YNDICAT MIXTE POUR LA REALISATION ET LA GESTION DU PARC DE LOISIRS DE LA FORET DE HAYE</text:p>
          </table:table-cell>
          <table:table-cell office:value-type="string">
            <text:p/>
          </table:table-cell>
          <table:table-cell office:value-type="string">
            <text:p>5</text:p>
          </table:table-cell>
          <table:table-cell office:value-type="string">
            <text:p>WIESER Laurenc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YNDICAT MIXTE POUR LA REALISATION ET LA GESTION DU PARC DE LOISIRS DE LA FORET DE HAYE</text:p>
          </table:table-cell>
          <table:table-cell office:value-type="string">
            <text:p/>
          </table:table-cell>
          <table:table-cell office:value-type="string">
            <text:p>5</text:p>
          </table:table-cell>
          <table:table-cell office:value-type="string">
            <text:p>OLALDE Augusto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YNDICAT MIXTE POUR LA REALISATION ET LA GESTION DU PARC DE LOISIRS DE LA FORET DE HAYE</text:p>
          </table:table-cell>
          <table:table-cell office:value-type="string">
            <text:p/>
          </table:table-cell>
          <table:table-cell office:value-type="string">
            <text:p>5</text:p>
          </table:table-cell>
          <table:table-cell office:value-type="string">
            <text:p>LUCAS Isabell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YNDICAT MIXTE EPTB (établissement public territorial de bassin) MEURTHE ET MADON</text:p>
          </table:table-cell>
          <table:table-cell office:value-type="string">
            <text:p/>
          </table:table-cell>
          <table:table-cell office:value-type="string">
            <text:p>7</text:p>
          </table:table-cell>
          <table:table-cell office:value-type="string">
            <text:p>Claude LAVIKA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YNDICAT MIXTE EPTB (établissement public territorial de bassin) MEURTHE ET MADON</text:p>
          </table:table-cell>
          <table:table-cell office:value-type="string">
            <text:p/>
          </table:table-cell>
          <table:table-cell office:value-type="string">
            <text:p>7</text:p>
          </table:table-cell>
          <table:table-cell office:value-type="string">
            <text:p>SARTELET didier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YNDICAT MIXTE EPTB (établissement public territorial de bassin) MEURTHE ET MADON</text:p>
          </table:table-cell>
          <table:table-cell office:value-type="string">
            <text:p/>
          </table:table-cell>
          <table:table-cell office:value-type="string">
            <text:p>7</text:p>
          </table:table-cell>
          <table:table-cell office:value-type="string">
            <text:p>AIDOUNI Karima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YNDICAT MIXTE EPTB (établissement public territorial de bassin) MEURTHE ET MADON</text:p>
          </table:table-cell>
          <table:table-cell office:value-type="string">
            <text:p/>
          </table:table-cell>
          <table:table-cell office:value-type="string">
            <text:p>7</text:p>
          </table:table-cell>
          <table:table-cell office:value-type="string">
            <text:p>LUCAS Isabell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YNDICAT MIXTE EPTB (établissement public territorial de bassin) MEURTHE ET MADON</text:p>
          </table:table-cell>
          <table:table-cell office:value-type="string">
            <text:p/>
          </table:table-cell>
          <table:table-cell office:value-type="string">
            <text:p>7</text:p>
          </table:table-cell>
          <table:table-cell office:value-type="string">
            <text:p>MARREL Charlott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YNDICAT MIXTE EPTB (établissement public territorial de bassin) MEURTHE ET MADON</text:p>
          </table:table-cell>
          <table:table-cell office:value-type="string">
            <text:p/>
          </table:table-cell>
          <table:table-cell office:value-type="string">
            <text:p>7</text:p>
          </table:table-cell>
          <table:table-cell office:value-type="string">
            <text:p>OLALDE Augusto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YNDICAT MIXTE EPTB (établissement public territorial de bassin) MEURTHE ET MADON</text:p>
          </table:table-cell>
          <table:table-cell office:value-type="string">
            <text:p/>
          </table:table-cell>
          <table:table-cell office:value-type="string">
            <text:p>7</text:p>
          </table:table-cell>
          <table:table-cell office:value-type="string">
            <text:p>KLING Bertrand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yndicat mixte du parc naturel régional de Lorraine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LUCAS Isabell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PL Modulo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SOUVERAIN Thomas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ociété Publique Locale (SPL) XDEMAT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COLIN Sylvi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ociété Présence Habitat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KLING Bertrand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ociété Nord Est Immobilière des Chemins de Fer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CHABIRA Hocin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ociété Française de Santé Publique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TENENBAUM Marc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IVU Syndicat Intercommunal à Vocation Unique Saint Michel Jéricho</text:p>
          </table:table-cell>
          <table:table-cell office:value-type="string">
            <text:p/>
          </table:table-cell>
          <table:table-cell office:value-type="string">
            <text:p>2</text:p>
          </table:table-cell>
          <table:table-cell office:value-type="string">
            <text:p>KLING Bertrand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IVU Syndicat Intercommunal à Vocation Unique Saint Michel Jéricho</text:p>
          </table:table-cell>
          <table:table-cell office:value-type="string">
            <text:p/>
          </table:table-cell>
          <table:table-cell office:value-type="string">
            <text:p>2</text:p>
          </table:table-cell>
          <table:table-cell office:value-type="string">
            <text:p>PENSALFINI Eric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EM Henri POINCARE (Grand Nancy Innovation)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CHOSEROT Christoph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EM Henri POINCARE (Grand Nancy Innovation)</text:p>
          </table:table-cell>
          <table:table-cell office:value-type="string">
            <text:p/>
          </table:table-cell>
          <table:table-cell office:value-type="string">
            <text:p>6</text:p>
          </table:table-cell>
          <table:table-cell office:value-type="string">
            <text:p>Anne-Sophie DIDELOT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EM Henri POINCARE (Grand Nancy Innovation)</text:p>
          </table:table-cell>
          <table:table-cell office:value-type="string">
            <text:p/>
          </table:table-cell>
          <table:table-cell office:value-type="string">
            <text:p>6</text:p>
          </table:table-cell>
          <table:table-cell office:value-type="string">
            <text:p>MURATET Franck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EM Henri POINCARE (Grand Nancy Innovation)</text:p>
          </table:table-cell>
          <table:table-cell office:value-type="string">
            <text:p/>
          </table:table-cell>
          <table:table-cell office:value-type="string">
            <text:p>6</text:p>
          </table:table-cell>
          <table:table-cell office:value-type="string">
            <text:p>CHAARI Abdelatif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EM Henri POINCARE (Grand Nancy Innovation)</text:p>
          </table:table-cell>
          <table:table-cell office:value-type="string">
            <text:p/>
          </table:table-cell>
          <table:table-cell office:value-type="string">
            <text:p>6</text:p>
          </table:table-cell>
          <table:table-cell office:value-type="string">
            <text:p>KRIN Géraldin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EM Henri POINCARE (Grand Nancy Innovation)</text:p>
          </table:table-cell>
          <table:table-cell office:value-type="string">
            <text:p/>
          </table:table-cell>
          <table:table-cell office:value-type="string">
            <text:p>6</text:p>
          </table:table-cell>
          <table:table-cell office:value-type="string">
            <text:p>CHOSEROT Christoph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EM Henri POINCARE (Grand Nancy Innovation)</text:p>
          </table:table-cell>
          <table:table-cell office:value-type="string">
            <text:p/>
          </table:table-cell>
          <table:table-cell office:value-type="string">
            <text:p>6</text:p>
          </table:table-cell>
          <table:table-cell office:value-type="string">
            <text:p>ARNAUTOU Sandrin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DIS (Syndicat départemental d'incendie et de secours)</text:p>
          </table:table-cell>
          <table:table-cell office:value-type="string">
            <text:p/>
          </table:table-cell>
          <table:table-cell office:value-type="string">
            <text:p>2</text:p>
          </table:table-cell>
          <table:table-cell office:value-type="string">
            <text:p>KLING Bertrand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DIS (Syndicat départemental d'incendie et de secours)</text:p>
          </table:table-cell>
          <table:table-cell office:value-type="string">
            <text:p/>
          </table:table-cell>
          <table:table-cell office:value-type="string">
            <text:p>2</text:p>
          </table:table-cell>
          <table:table-cell office:value-type="string">
            <text:p>BILLOT Véroniqu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AS projet des ombrières photovoltaïques du parking du Zénith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PETRONIO Maurizio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AS projet des ombrières photovoltaïques du parking du Zénith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PETRONIO Maurizio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AS Clairvolt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PETRONIO Maurizio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AEM NANCY DEFI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MURATET Franck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AEM NANCY DEFI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MURATET Franck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SACICAP VITAVI IMMOBILIERE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KRIER Catherin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réseau français des Villes-Santé de l'Organisation Mondiale de la Santé (OMS)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TENENBAUM Marc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Plateforme territoriale d'appui réseau Gérard Cuny (PTA)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GARCIA Laurent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Observatoire Territorial du Logement Etudiant du Grand Nancy</text:p>
          </table:table-cell>
          <table:table-cell office:value-type="string">
            <text:p/>
          </table:table-cell>
          <table:table-cell office:value-type="string">
            <text:p>2</text:p>
          </table:table-cell>
          <table:table-cell office:value-type="string">
            <text:p>CHABIRA Hocin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non - Réseau vélo et marche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WIESER Laurenc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Nancyclotep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CHOSEROT Christoph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MMh</text:p>
          </table:table-cell>
          <table:table-cell office:value-type="string">
            <text:p/>
          </table:table-cell>
          <table:table-cell office:value-type="string">
            <text:p>2</text:p>
          </table:table-cell>
          <table:table-cell office:value-type="string">
            <text:p>GARCIA Laurent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MMh</text:p>
          </table:table-cell>
          <table:table-cell office:value-type="string">
            <text:p/>
          </table:table-cell>
          <table:table-cell office:value-type="string">
            <text:p>2</text:p>
          </table:table-cell>
          <table:table-cell office:value-type="string">
            <text:p>MIRON Romain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Mission locale du grand Nancy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BENMOKHTAR Sabrina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MAISON DE L'EMPLOI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EHRENFELD Jean-Pierr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MAISON DE L'EMPLOI</text:p>
          </table:table-cell>
          <table:table-cell office:value-type="string">
            <text:p/>
          </table:table-cell>
          <table:table-cell office:value-type="string">
            <text:p>4</text:p>
          </table:table-cell>
          <table:table-cell office:value-type="string">
            <text:p>KOMOROWSKI Régin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MAISON DE L'EMPLOI</text:p>
          </table:table-cell>
          <table:table-cell office:value-type="string">
            <text:p/>
          </table:table-cell>
          <table:table-cell office:value-type="string">
            <text:p>4</text:p>
          </table:table-cell>
          <table:table-cell office:value-type="string">
            <text:p>MURATET Franck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MAISON DE L'EMPLOI</text:p>
          </table:table-cell>
          <table:table-cell office:value-type="string">
            <text:p/>
          </table:table-cell>
          <table:table-cell office:value-type="string">
            <text:p>4</text:p>
          </table:table-cell>
          <table:table-cell office:value-type="string">
            <text:p>CHEVARDE Christoph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MAISON DE L'EMPLOI</text:p>
          </table:table-cell>
          <table:table-cell office:value-type="string">
            <text:p/>
          </table:table-cell>
          <table:table-cell office:value-type="string">
            <text:p>4</text:p>
          </table:table-cell>
          <table:table-cell office:value-type="string">
            <text:p>KLING Bertrand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Lycée Varoquaux TOMBLAINE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FERON Hervé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Lycée Stanislas VILLERS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PAREJA Dominiqu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Lycée professionnel régional Prouvé = Bonsecours NANCY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MURATET Franck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Lycée Professionnel Régional Héré LAXOU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GARCIA Laurent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Lycée Marie Marvingt TOMBLAINE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FERON Hervé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Lycée Loritz NANCY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MURATET Franck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Lycée Jeanne d'Arc NANCY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BENMOKHTAR Sabrina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Lycée Jacques Callot VANDOEUVRE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VUILLAUME Marilèn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Lycée Henri Poincaré NANCY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YILMAZ Bora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Lycée Georges de la Tour NANCY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BEAUDEUx Evelyn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Lycée Frédéric Chopin NANCY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CHABIRA Hocin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Lycée d'Enseignement Professionnel Cyfflé NANCY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RAINERI Serg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la fabrique des possibles NANCY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KOMOROWSKI Régin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Institut Universitaire de Technologie du Montet (ou de Brabois)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DONATI Patric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Institut Universitaire de Technologie Charlemagne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LAVICKA Claud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Institut hospitalo-universitaire de Nancy</text:p>
          </table:table-cell>
          <table:table-cell office:value-type="string">
            <text:p/>
          </table:table-cell>
          <table:table-cell office:value-type="string">
            <text:p>2</text:p>
          </table:table-cell>
          <table:table-cell office:value-type="string">
            <text:p>KLEIN Mathieu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Institut hospitalo-universitaire de Nancy</text:p>
          </table:table-cell>
          <table:table-cell office:value-type="string">
            <text:p/>
          </table:table-cell>
          <table:table-cell office:value-type="string">
            <text:p>2</text:p>
          </table:table-cell>
          <table:table-cell office:value-type="string">
            <text:p>CHOSEROT Christoph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Institut Européen du Cinéma et Audiovisuel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CHABIRA Hocin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Institut des sciences du Digital, Management &amp; Cognition (IDMC)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COLIN Sylvi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Institut de la grand région (IGR)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MURATET Franck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Institut de cancérologie de lorraine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TENENBAUM Marc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Instance départementale de concertation pour les installations radioélectriques</text:p>
          </table:table-cell>
          <table:table-cell office:value-type="string">
            <text:p/>
          </table:table-cell>
          <table:table-cell office:value-type="string">
            <text:p>2</text:p>
          </table:table-cell>
          <table:table-cell office:value-type="string">
            <text:p>LUCAS Isabell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Instance départementale de concertation pour les installations radioélectriques</text:p>
          </table:table-cell>
          <table:table-cell office:value-type="string">
            <text:p/>
          </table:table-cell>
          <table:table-cell office:value-type="string">
            <text:p>2</text:p>
          </table:table-cell>
          <table:table-cell office:value-type="string">
            <text:p>PETRONIO Maurizio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Instance de Concertation Départementale médiation d'installation radioélectrique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LUCAS Isabell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Inst Sup. d'Admin. et de Managt-Ins d'Adm des Entreprises (ISAM - IAE)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CHOSEROT Christoph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Incubateur Lorrain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CHOSEROT Christoph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Habitat lorrain (société de coordination)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KLEIN Mathieu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Grand Est Mobilité Electrique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SOUVERAIN Thomas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GNTD Grand Nancy Thermal Développement</text:p>
          </table:table-cell>
          <table:table-cell office:value-type="string">
            <text:p/>
          </table:table-cell>
          <table:table-cell office:value-type="string">
            <text:p>6</text:p>
          </table:table-cell>
          <table:table-cell office:value-type="string">
            <text:p>PENSALFINI Eric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GNTD Grand Nancy Thermal Développement</text:p>
          </table:table-cell>
          <table:table-cell office:value-type="string">
            <text:p/>
          </table:table-cell>
          <table:table-cell office:value-type="string">
            <text:p>6</text:p>
          </table:table-cell>
          <table:table-cell office:value-type="string">
            <text:p>RAINERI Serg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GNTD Grand Nancy Thermal Développement</text:p>
          </table:table-cell>
          <table:table-cell office:value-type="string">
            <text:p/>
          </table:table-cell>
          <table:table-cell office:value-type="string">
            <text:p>6</text:p>
          </table:table-cell>
          <table:table-cell office:value-type="string">
            <text:p>MERCIER Estell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GNTD Grand Nancy Thermal Développement</text:p>
          </table:table-cell>
          <table:table-cell office:value-type="string">
            <text:p/>
          </table:table-cell>
          <table:table-cell office:value-type="string">
            <text:p>6</text:p>
          </table:table-cell>
          <table:table-cell office:value-type="string">
            <text:p>KRIN Géraldin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GNTD Grand Nancy Thermal Développement</text:p>
          </table:table-cell>
          <table:table-cell office:value-type="string">
            <text:p/>
          </table:table-cell>
          <table:table-cell office:value-type="string">
            <text:p>6</text:p>
          </table:table-cell>
          <table:table-cell office:value-type="string">
            <text:p>WERNER François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GNTD Grand Nancy Thermal Développement</text:p>
          </table:table-cell>
          <table:table-cell office:value-type="string">
            <text:p/>
          </table:table-cell>
          <table:table-cell office:value-type="string">
            <text:p>6</text:p>
          </table:table-cell>
          <table:table-cell office:value-type="string">
            <text:p>KLEIN Mathieu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GIP SIB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COLIN Sylvi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GIP PULSY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TENENBAUM Marc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GIP LIMEDIA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CHABIRA Hocin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GIP Grand Nancy Sud 54 infrastructures routieres et mobilités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Mathieu KLEIN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GIP Conservatoire botanique Alsace Lorraine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SARTELET Didier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Gescod (Grand Est Solidarités et Coopérations pour le Développement)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PENSALFINI Eric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GART</text:p>
          </table:table-cell>
          <table:table-cell office:value-type="string">
            <text:p/>
          </table:table-cell>
          <table:table-cell office:value-type="string">
            <text:p>3</text:p>
          </table:table-cell>
          <table:table-cell office:value-type="string">
            <text:p>WIESER Laurenc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GART</text:p>
          </table:table-cell>
          <table:table-cell office:value-type="string">
            <text:p/>
          </table:table-cell>
          <table:table-cell office:value-type="string">
            <text:p>3</text:p>
          </table:table-cell>
          <table:table-cell office:value-type="string">
            <text:p>SOUVERAIN Thomas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GART</text:p>
          </table:table-cell>
          <table:table-cell office:value-type="string">
            <text:p/>
          </table:table-cell>
          <table:table-cell office:value-type="string">
            <text:p>3</text:p>
          </table:table-cell>
          <table:table-cell office:value-type="string">
            <text:p>HATZIG Patrick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France victime 54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LIESENFELT Alain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France victime 54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TENENBAUM Marc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France URBAINE</text:p>
          </table:table-cell>
          <table:table-cell office:value-type="string">
            <text:p/>
          </table:table-cell>
          <table:table-cell office:value-type="string">
            <text:p>3</text:p>
          </table:table-cell>
          <table:table-cell office:value-type="string">
            <text:p>Opposition droit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France URBAINE</text:p>
          </table:table-cell>
          <table:table-cell office:value-type="string">
            <text:p/>
          </table:table-cell>
          <table:table-cell office:value-type="string">
            <text:p>3</text:p>
          </table:table-cell>
          <table:table-cell office:value-type="string">
            <text:p>MURATET FRANCK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France URBAINE</text:p>
          </table:table-cell>
          <table:table-cell office:value-type="string">
            <text:p/>
          </table:table-cell>
          <table:table-cell office:value-type="string">
            <text:p>3</text:p>
          </table:table-cell>
          <table:table-cell office:value-type="string">
            <text:p>WIESER Laurenc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France URBAINE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KLEIN Mathieu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Fondation Universitaire NIT - collège fondateurs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CHOSEROT Christoph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Fondation ID+ Lorraine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CHABIRA Hocin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Fondation ID+ Lorraine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CHOSEROT Christoph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Fédération thermale du grand est</text:p>
          </table:table-cell>
          <table:table-cell office:value-type="string">
            <text:p/>
          </table:table-cell>
          <table:table-cell office:value-type="string">
            <text:p>2</text:p>
          </table:table-cell>
          <table:table-cell office:value-type="string">
            <text:p>RAINERI Serg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Fédération thermale du grand est</text:p>
          </table:table-cell>
          <table:table-cell office:value-type="string">
            <text:p/>
          </table:table-cell>
          <table:table-cell office:value-type="string">
            <text:p>2</text:p>
          </table:table-cell>
          <table:table-cell office:value-type="string">
            <text:p>WERNER François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Fédération Nationale des Collectivités Concédantes et Régies (F.N.C.C.R.)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MERCIER Sophi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Fédération des écomusées et musées de société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CHABIRA Hocin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Faculté des sciences et technologies biologiques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CHOSEROT Christoph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Faculté des sciences du sport - staps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RAINERI Serg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Faculté de pharmacie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TENENBAUM Marc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Faculté de médecine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TENENBAUM Marc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faculte de droit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CHABIRA Hocin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eurocités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PANSALFINI Eric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Eurégio</text:p>
          </table:table-cell>
          <table:table-cell office:value-type="string">
            <text:p/>
          </table:table-cell>
          <table:table-cell office:value-type="string">
            <text:p>2</text:p>
          </table:table-cell>
          <table:table-cell office:value-type="string">
            <text:p>PENSALFINI Eric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Eurégio</text:p>
          </table:table-cell>
          <table:table-cell office:value-type="string">
            <text:p/>
          </table:table-cell>
          <table:table-cell office:value-type="string">
            <text:p>2</text:p>
          </table:table-cell>
          <table:table-cell office:value-type="string">
            <text:p>WIESER Laurenc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ETABLISSEMENT PUBLIC FONCIER DE GRAND EST (EPFGE)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KRIER Catherin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ETABLISSEMENT PUBLIC FONCIER DE GRAND EST (EPFGE)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WIESER Laurenc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ENVIROBAT Grand EST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MARREL ARENA Charlott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Energie cités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PETRONIO Maurizio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Ecole de la deuxième chance (E2C)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MURATET Franck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Dispositif d'appui à la coordination 54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TENENBAUM Marc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Dispositif d'appui à la coordination 54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TENENBAUM Marc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CROUS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HOCINE Chabira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CREPS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FERON Hervé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CREMATORIUM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TENENBAUM Marc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CREMATORIUM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TENENBAUM Marc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CPIE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SARTELET Didier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conservatoire régional du Grand Nancy</text:p>
          </table:table-cell>
          <table:table-cell office:value-type="string">
            <text:p/>
          </table:table-cell>
          <table:table-cell office:value-type="string">
            <text:p>7</text:p>
          </table:table-cell>
          <table:table-cell office:value-type="string">
            <text:p>LAVICKA Claud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conservatoire régional du Grand Nancy</text:p>
          </table:table-cell>
          <table:table-cell office:value-type="string">
            <text:p/>
          </table:table-cell>
          <table:table-cell office:value-type="string">
            <text:p>7</text:p>
          </table:table-cell>
          <table:table-cell office:value-type="string">
            <text:p>HATZIG Patrick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conservatoire régional du Grand Nancy</text:p>
          </table:table-cell>
          <table:table-cell office:value-type="string">
            <text:p/>
          </table:table-cell>
          <table:table-cell office:value-type="string">
            <text:p>7</text:p>
          </table:table-cell>
          <table:table-cell office:value-type="string">
            <text:p>VUILLAUME Marilèn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conservatoire régional du Grand Nancy</text:p>
          </table:table-cell>
          <table:table-cell office:value-type="string">
            <text:p/>
          </table:table-cell>
          <table:table-cell office:value-type="string">
            <text:p>7</text:p>
          </table:table-cell>
          <table:table-cell office:value-type="string">
            <text:p>MASSON Bertrand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conservatoire régional du Grand Nancy</text:p>
          </table:table-cell>
          <table:table-cell office:value-type="string">
            <text:p/>
          </table:table-cell>
          <table:table-cell office:value-type="string">
            <text:p>7</text:p>
          </table:table-cell>
          <table:table-cell office:value-type="string">
            <text:p>Lilou MANGEL-HILTZ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conservatoire régional du Grand Nancy</text:p>
          </table:table-cell>
          <table:table-cell office:value-type="string">
            <text:p/>
          </table:table-cell>
          <table:table-cell office:value-type="string">
            <text:p>7</text:p>
          </table:table-cell>
          <table:table-cell office:value-type="string">
            <text:p>Laurence Jacqueray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conservatoire régional du Grand Nancy</text:p>
          </table:table-cell>
          <table:table-cell office:value-type="string">
            <text:p/>
          </table:table-cell>
          <table:table-cell office:value-type="string">
            <text:p>7</text:p>
          </table:table-cell>
          <table:table-cell office:value-type="string">
            <text:p>HOCINE Chabira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Conservatoire National des Arts et Métiers Grand Est (CNAM Grand Est)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HOCINE Chabira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Conseil international pour les initiatives écologiques locales (ICLEI)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LUCAS Isabell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CONSEIL DEPARTEMENTAL DE L EDUCATION NATIONALE (CDEN)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CHOSEROT Christoph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CONSEIL DEPARTEMENTAL D'ACCES AU DROIT - GIP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KLING Bertrand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conseil académique de l'Education Nationale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CHOSEROT Christoph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Conférence régionale des Sports (CRdS)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FERON Hervé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Conférence régionale des Financeurs du sport du Grand Est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FERON Hervé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Conférence Intercommunale du logement (CIL)</text:p>
          </table:table-cell>
          <table:table-cell office:value-type="string">
            <text:p/>
          </table:table-cell>
          <table:table-cell office:value-type="string">
            <text:p>5</text:p>
          </table:table-cell>
          <table:table-cell office:value-type="string">
            <text:p>KOMOROWSKI Régin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Conférence Intercommunale du logement (CIL)</text:p>
          </table:table-cell>
          <table:table-cell office:value-type="string">
            <text:p/>
          </table:table-cell>
          <table:table-cell office:value-type="string">
            <text:p>5</text:p>
          </table:table-cell>
          <table:table-cell office:value-type="string">
            <text:p>BEAUDEUX Evelyn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Conférence Intercommunale du logement (CIL)</text:p>
          </table:table-cell>
          <table:table-cell office:value-type="string">
            <text:p/>
          </table:table-cell>
          <table:table-cell office:value-type="string">
            <text:p>5</text:p>
          </table:table-cell>
          <table:table-cell office:value-type="string">
            <text:p>CHEVARDE Christoph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Conférence Intercommunale du logement (CIL)</text:p>
          </table:table-cell>
          <table:table-cell office:value-type="string">
            <text:p/>
          </table:table-cell>
          <table:table-cell office:value-type="string">
            <text:p>5</text:p>
          </table:table-cell>
          <table:table-cell office:value-type="string">
            <text:p>KRIER Catherin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Conférence Intercommunale du logement (CIL)</text:p>
          </table:table-cell>
          <table:table-cell office:value-type="string">
            <text:p/>
          </table:table-cell>
          <table:table-cell office:value-type="string">
            <text:p>5</text:p>
          </table:table-cell>
          <table:table-cell office:value-type="string">
            <text:p>MIRON Romain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COMMISSION LOCALE EVALUATION DES CHARGES (CLERCT)</text:p>
          </table:table-cell>
          <table:table-cell office:value-type="string">
            <text:p/>
          </table:table-cell>
          <table:table-cell office:value-type="string">
            <text:p>4</text:p>
          </table:table-cell>
          <table:table-cell office:value-type="string">
            <text:p>WERNER François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COMMISSION LOCALE EVALUATION DES CHARGES (CLERCT)</text:p>
          </table:table-cell>
          <table:table-cell office:value-type="string">
            <text:p/>
          </table:table-cell>
          <table:table-cell office:value-type="string">
            <text:p>4</text:p>
          </table:table-cell>
          <table:table-cell office:value-type="string">
            <text:p>BLANDIN Chloé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COMMISSION LOCALE EVALUATION DES CHARGES (CLERCT)</text:p>
          </table:table-cell>
          <table:table-cell office:value-type="string">
            <text:p/>
          </table:table-cell>
          <table:table-cell office:value-type="string">
            <text:p>4</text:p>
          </table:table-cell>
          <table:table-cell office:value-type="string">
            <text:p>Michel FICK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COMMISSION LOCALE EVALUATION DES CHARGES (CLERCT)</text:p>
          </table:table-cell>
          <table:table-cell office:value-type="string">
            <text:p/>
          </table:table-cell>
          <table:table-cell office:value-type="string">
            <text:p>4</text:p>
          </table:table-cell>
          <table:table-cell office:value-type="string">
            <text:p>ARNAUTOU Sandrin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COMMISSION LOCALE DU SITE PATRIMONIAL REMARQUABLE</text:p>
          </table:table-cell>
          <table:table-cell office:value-type="string">
            <text:p/>
          </table:table-cell>
          <table:table-cell office:value-type="string">
            <text:p>6</text:p>
          </table:table-cell>
          <table:table-cell office:value-type="string">
            <text:p>KLEIN Mathieu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COMMISSION LOCALE DU SITE PATRIMONIAL REMARQUABLE</text:p>
          </table:table-cell>
          <table:table-cell office:value-type="string">
            <text:p/>
          </table:table-cell>
          <table:table-cell office:value-type="string">
            <text:p>6</text:p>
          </table:table-cell>
          <table:table-cell office:value-type="string">
            <text:p>SAINT-DENIS Marc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COMMISSION LOCALE DU SITE PATRIMONIAL REMARQUABLE</text:p>
          </table:table-cell>
          <table:table-cell office:value-type="string">
            <text:p/>
          </table:table-cell>
          <table:table-cell office:value-type="string">
            <text:p>6</text:p>
          </table:table-cell>
          <table:table-cell office:value-type="string">
            <text:p>BOULANGER Alain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COMMISSION LOCALE DU SITE PATRIMONIAL REMARQUABLE</text:p>
          </table:table-cell>
          <table:table-cell office:value-type="string">
            <text:p/>
          </table:table-cell>
          <table:table-cell office:value-type="string">
            <text:p>6</text:p>
          </table:table-cell>
          <table:table-cell office:value-type="string">
            <text:p>MASSON Bertrand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COMMISSION LOCALE DU SITE PATRIMONIAL REMARQUABLE</text:p>
          </table:table-cell>
          <table:table-cell office:value-type="string">
            <text:p/>
          </table:table-cell>
          <table:table-cell office:value-type="string">
            <text:p>6</text:p>
          </table:table-cell>
          <table:table-cell office:value-type="string">
            <text:p>PIBOULE Nadin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COMMISSION LOCALE DU SITE PATRIMONIAL REMARQUABLE</text:p>
          </table:table-cell>
          <table:table-cell office:value-type="string">
            <text:p/>
          </table:table-cell>
          <table:table-cell office:value-type="string">
            <text:p>6</text:p>
          </table:table-cell>
          <table:table-cell office:value-type="string">
            <text:p>KRIN Géraldin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Commission locale du patrimoine mondial</text:p>
          </table:table-cell>
          <table:table-cell office:value-type="string">
            <text:p/>
          </table:table-cell>
          <table:table-cell office:value-type="string">
            <text:p>2</text:p>
          </table:table-cell>
          <table:table-cell office:value-type="string">
            <text:p>BOULANGER Alain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Commission locale du patrimoine mondial</text:p>
          </table:table-cell>
          <table:table-cell office:value-type="string">
            <text:p/>
          </table:table-cell>
          <table:table-cell office:value-type="string">
            <text:p>2</text:p>
          </table:table-cell>
          <table:table-cell office:value-type="string">
            <text:p>DONATI Patric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COMMISSION LOCALE D'AMELIORATION DE L'HABITAT PRIVE DU GRAND NANCY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KRIER Catherin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COMMISSION DEPARTEMENTALE DES RISQUES NATURELS MAJEURS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LUCAS Isabell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Commission départementale de la préservation des espaces naturels, agricoles et forestiers (CDPENAF)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LUCAS Isabell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COMMISSION CONSULTATIVE DEPARTEMENTALE DE SECURITE ET D'ACCESSIBILITE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DONATI Patric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Comité Régional de la Biodiversité du Grand Est</text:p>
          </table:table-cell>
          <table:table-cell office:value-type="string">
            <text:p/>
          </table:table-cell>
          <table:table-cell office:value-type="string">
            <text:p>2</text:p>
          </table:table-cell>
          <table:table-cell office:value-type="string">
            <text:p>SARTELET Didier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Comité Régional de la Biodiversité du Grand Est</text:p>
          </table:table-cell>
          <table:table-cell office:value-type="string">
            <text:p/>
          </table:table-cell>
          <table:table-cell office:value-type="string">
            <text:p>2</text:p>
          </table:table-cell>
          <table:table-cell office:value-type="string">
            <text:p>LUCAS Isabell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COMITE MEDICAL</text:p>
          </table:table-cell>
          <table:table-cell office:value-type="string">
            <text:p/>
          </table:table-cell>
          <table:table-cell office:value-type="string">
            <text:p>2</text:p>
          </table:table-cell>
          <table:table-cell office:value-type="string">
            <text:p>Aurélie Morin-Rivièr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COMITE MEDICAL</text:p>
          </table:table-cell>
          <table:table-cell office:value-type="string">
            <text:p/>
          </table:table-cell>
          <table:table-cell office:value-type="string">
            <text:p>2</text:p>
          </table:table-cell>
          <table:table-cell office:value-type="string">
            <text:p>MERCIER Sophi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Comité de suivi pour la vente de l'ancien site des archives départementales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NICOLAS Chrystell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Comité de Bassin Rhin-Meuse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LUCAS Isabell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COMITE D'ACTION SOCIALE</text:p>
          </table:table-cell>
          <table:table-cell office:value-type="string">
            <text:p/>
          </table:table-cell>
          <table:table-cell office:value-type="string">
            <text:p>2</text:p>
          </table:table-cell>
          <table:table-cell office:value-type="string">
            <text:p>Aurélie Morin-Rivièr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COMITE D'ACTION SOCIALE</text:p>
          </table:table-cell>
          <table:table-cell office:value-type="string">
            <text:p/>
          </table:table-cell>
          <table:table-cell office:value-type="string">
            <text:p>2</text:p>
          </table:table-cell>
          <table:table-cell office:value-type="string">
            <text:p>MERCIER Sophi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COMITE 21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LUCAS Isabell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Collège Victor Prouvé LAXOU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GARCIA Laurent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Collège Simone de Beauvoir VANDOEUVRE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VUILLAUME Marilèn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Collège René Nicklès DOMMARTEMONT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LIESENFELT Alain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Collège Paul Verlaine MALZEVILLE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MARREL Charlott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Collège Montaigu HEILLECOURT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DA CUHNA Eric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Collège Louis Armand NANCY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MAGUIN Frédéric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Collège La Fontaine LAXOU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GARCIA Laurent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Collège Jean Moulin TOMBLAINE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GUNDELWEIN Denis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Collège Jean Lamour NANCY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RENEAUX Karin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Collège Jacques Monod LUDRES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MERCIER Sophi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Collège Jacques Callot VANDOEUVRE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VUILLAUME Marilène ou AIDOUNI Karima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Collège Guynemer NANCY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BOILLON Muriel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Collège Georges de la Tour NANCY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BEAUDEUX Evelyn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Collège Georges Chepfer VILLERS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MORIN-RIVIERE Auréli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Collège Frédéric Chopin NANCY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BLANDIN Chloé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Collège Emile Gallé ESSEY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CHEVARDE Christoph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Collège Edmond de Goncourt PULNOY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ARNAUTOU Sandrin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Collège de La Craffe NANCY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BILLOT Véroniqu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Collège Alfred Mézières NANCY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RAINERI Serg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Collège Albert Camus JARVILLE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GACHENOT Jean-Christoph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Club des maires de la rénovation urbaine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DONATI Patric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Cité du Faire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CHABIRA Hocin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CHRU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KLEIN Mathieu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CHRU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DONATI Patric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CEREMA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LUCAS Isabell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CENTRE PSYCHOTHERAPIQUE DE NANCY</text:p>
          </table:table-cell>
          <table:table-cell office:value-type="string">
            <text:p/>
          </table:table-cell>
          <table:table-cell office:value-type="string">
            <text:p>2</text:p>
          </table:table-cell>
          <table:table-cell office:value-type="string">
            <text:p>ATAINKOUADIO Philipp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CENTRE PSYCHOTHERAPIQUE DE NANCY</text:p>
          </table:table-cell>
          <table:table-cell office:value-type="string">
            <text:p/>
          </table:table-cell>
          <table:table-cell office:value-type="string">
            <text:p>2</text:p>
          </table:table-cell>
          <table:table-cell office:value-type="string">
            <text:p>TENENBAUM Marc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CENTRE EUROPEEN UNIVERSITAIRE DE NANCY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CHABIRA Hocin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Centre Départemental de Documentation Pédagogique (C.D.D.P.)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CHOSEROT Christoph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CENTRE DE GESTION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Aurélie Morin-Rivièr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CENTRE DE GESTION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MERCIER Sophi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CENTRE DE GESTION</text:p>
          </table:table-cell>
          <table:table-cell office:value-type="string">
            <text:p/>
          </table:table-cell>
          <table:table-cell office:value-type="string">
            <text:p>2</text:p>
          </table:table-cell>
          <table:table-cell office:value-type="string">
            <text:p>MERCIER Sophi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CENTRE DE GESTION</text:p>
          </table:table-cell>
          <table:table-cell office:value-type="string">
            <text:p/>
          </table:table-cell>
          <table:table-cell office:value-type="string">
            <text:p>2</text:p>
          </table:table-cell>
          <table:table-cell office:value-type="string">
            <text:p>Aurélie Morin-Rivièr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CDC Habitat social (ex Logis de l'Est)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KRIER Catherin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cancéropole est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TENENBAUM Marc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C2IME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CHOSEROT Christoph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BATIGERE HABITATS SOLIDAIRES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KRIER Catherin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BATIGERE HABITAT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PENSALFINI Eric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ATMO GRAND EST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OLALDE Augusto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ASSOCIATION VILLE INTERNET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COLIN Sylvi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Association Union et solidarité</text:p>
          </table:table-cell>
          <table:table-cell office:value-type="string">
            <text:p/>
          </table:table-cell>
          <table:table-cell office:value-type="string">
            <text:p>2</text:p>
          </table:table-cell>
          <table:table-cell office:value-type="string">
            <text:p>MIRON Romain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Association Union et solidarité</text:p>
          </table:table-cell>
          <table:table-cell office:value-type="string">
            <text:p/>
          </table:table-cell>
          <table:table-cell office:value-type="string">
            <text:p>2</text:p>
          </table:table-cell>
          <table:table-cell office:value-type="string">
            <text:p>KRIER Catherin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ASSOCIATION TERRES EN VILLE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BLANDIN Chloé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ASSOCIATION RACYN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CHAARI Abdelatif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ASSOCIATION POUR LA PROMOTION D'ACTIVITES FIN A NANCY (APROFIN)</text:p>
          </table:table-cell>
          <table:table-cell office:value-type="string">
            <text:p/>
          </table:table-cell>
          <table:table-cell office:value-type="string">
            <text:p>3</text:p>
          </table:table-cell>
          <table:table-cell office:value-type="string">
            <text:p>CHAARI Abdelatif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ASSOCIATION pour la déplacement et la mobilité électrique (AVERE)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SOUVERAIN Thomas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ASSOCIATION NATIONALE DES ELUS EN CHARGE DU SPORT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FERON Hervé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ASSOCIATION LE CLIMAT ENTRE NOS MAINS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LUCAS Isabell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ASSOCIATION GRAND NANCY - AIDE AUX VICTIMES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LIESENFELT Alain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ASSOCIATION FILMS EN LORRAINE - Union des professionnels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CHABIRA Hocin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ASSOCIATION ELA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KLING bertrand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ASSOCIATION EHTTA (Européenne des Villes Thermales Historiques)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RAINERI Serg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Association des Villes Universitaires de France (AVUF)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SAHRAOUI Saliha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Association des Hommes et des Arbres</text:p>
          </table:table-cell>
          <table:table-cell office:value-type="string">
            <text:p/>
          </table:table-cell>
          <table:table-cell office:value-type="string">
            <text:p>2</text:p>
          </table:table-cell>
          <table:table-cell office:value-type="string">
            <text:p>VINCENT THIERRY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Association des Hommes et des Arbres</text:p>
          </table:table-cell>
          <table:table-cell office:value-type="string">
            <text:p/>
          </table:table-cell>
          <table:table-cell office:value-type="string">
            <text:p>2</text:p>
          </table:table-cell>
          <table:table-cell office:value-type="string">
            <text:p>LUCAS Isabell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Association aux actes citoyens</text:p>
          </table:table-cell>
          <table:table-cell office:value-type="string">
            <text:p/>
          </table:table-cell>
          <table:table-cell office:value-type="string">
            <text:p>2</text:p>
          </table:table-cell>
          <table:table-cell office:value-type="string">
            <text:p>CHABIRA Hocin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ASSOCIATION ASNL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PENSALFINI Eric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ASSOCIATION ASNL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FERON Hervé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ASSOCIATION ASCOMADE (Association des collectivité pour la maitrise des déchets et de l'environnement)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PENSALFINI Eric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ASSOCIATION ARTEM NANCY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HOCINE Chabira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ASSOCIATION ARTEM NANCY</text:p>
          </table:table-cell>
          <table:table-cell office:value-type="string">
            <text:p/>
          </table:table-cell>
          <table:table-cell office:value-type="string">
            <text:p>2</text:p>
          </table:table-cell>
          <table:table-cell office:value-type="string">
            <text:p>LE SOLLEUZ Antoin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ASSOCIATION ARTEM NANCY</text:p>
          </table:table-cell>
          <table:table-cell office:value-type="string">
            <text:p/>
          </table:table-cell>
          <table:table-cell office:value-type="string">
            <text:p>2</text:p>
          </table:table-cell>
          <table:table-cell office:value-type="string">
            <text:p>CHABIRA Hocin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ASSOCIATION ARCNAM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CHABIRA Hocin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ASSOCIATION AMORCE - déchet energie eau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PENSALFINI Eric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ASSOCIATION ACCUEIL ET REINSERTION SOCIALE (A.A.R.S)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BILLOT Véroniqu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ARS Grand est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Marc Tenenbaum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Aquanova pôle eau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FINCK Michel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AMORCE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PETRONIO Maurizio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Alliance des Collectivités pour la qualité de l�Air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LUCAS Isabell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AGENCE REGIONALE D'INNOVATION GRAND E-NOV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CHOSEROT Christoph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AGENCE LOCALE DE L'ENERGIE DU GRAND NANCY (ALEC)</text:p>
          </table:table-cell>
          <table:table-cell office:value-type="string">
            <text:p/>
          </table:table-cell>
          <table:table-cell office:value-type="string">
            <text:p>4</text:p>
          </table:table-cell>
          <table:table-cell office:value-type="string">
            <text:p>EHRENFELD Jean-Pierr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AGENCE LOCALE DE L'ENERGIE DU GRAND NANCY (ALEC)</text:p>
          </table:table-cell>
          <table:table-cell office:value-type="string">
            <text:p/>
          </table:table-cell>
          <table:table-cell office:value-type="string">
            <text:p>4</text:p>
          </table:table-cell>
          <table:table-cell office:value-type="string">
            <text:p>PETRONIO Maurizio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AGENCE LOCALE DE L'ENERGIE DU GRAND NANCY (ALEC)</text:p>
          </table:table-cell>
          <table:table-cell office:value-type="string">
            <text:p/>
          </table:table-cell>
          <table:table-cell office:value-type="string">
            <text:p>4</text:p>
          </table:table-cell>
          <table:table-cell office:value-type="string">
            <text:p>SOUVERAIN THOMAS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AGENCE LOCALE DE L'ENERGIE DU GRAND NANCY (ALEC)</text:p>
          </table:table-cell>
          <table:table-cell office:value-type="string">
            <text:p/>
          </table:table-cell>
          <table:table-cell office:value-type="string">
            <text:p>4</text:p>
          </table:table-cell>
          <table:table-cell office:value-type="string">
            <text:p>MARREL ARANA Charlott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AGENCE France LOCALE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WERNER Francois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AGENCE DE L'EAU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LUCAS Isabell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Agence de développement économique (LORR'UP)</text:p>
          </table:table-cell>
          <table:table-cell office:value-type="string">
            <text:p/>
          </table:table-cell>
          <table:table-cell office:value-type="string">
            <text:p>4</text:p>
          </table:table-cell>
          <table:table-cell office:value-type="string">
            <text:p>CHOSEROT Christoph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Agence de développement économique (LORR'UP)</text:p>
          </table:table-cell>
          <table:table-cell office:value-type="string">
            <text:p/>
          </table:table-cell>
          <table:table-cell office:value-type="string">
            <text:p>4</text:p>
          </table:table-cell>
          <table:table-cell office:value-type="string">
            <text:p>MURATET Franck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Agence de développement économique (LORR'UP)</text:p>
          </table:table-cell>
          <table:table-cell office:value-type="string">
            <text:p/>
          </table:table-cell>
          <table:table-cell office:value-type="string">
            <text:p>4</text:p>
          </table:table-cell>
          <table:table-cell office:value-type="string">
            <text:p>CHAARI Abdelatif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Agence de développement économique (LORR'UP)</text:p>
          </table:table-cell>
          <table:table-cell office:value-type="string">
            <text:p/>
          </table:table-cell>
          <table:table-cell office:value-type="string">
            <text:p>4</text:p>
          </table:table-cell>
          <table:table-cell office:value-type="string">
            <text:p>KLEIN Mathieu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AEROPORT NANCY TOMBLAINE</text:p>
          </table:table-cell>
          <table:table-cell office:value-type="string">
            <text:p/>
          </table:table-cell>
          <table:table-cell office:value-type="string">
            <text:p>2</text:p>
          </table:table-cell>
          <table:table-cell office:value-type="string">
            <text:p>AIDOUNI Karima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AEROPORT NANCY TOMBLAINE</text:p>
          </table:table-cell>
          <table:table-cell office:value-type="string">
            <text:p/>
          </table:table-cell>
          <table:table-cell office:value-type="string">
            <text:p>2</text:p>
          </table:table-cell>
          <table:table-cell office:value-type="string">
            <text:p>FERON Hervé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AEROPORT NANCY TOMBLAINE</text:p>
          </table:table-cell>
          <table:table-cell office:value-type="string">
            <text:p/>
          </table:table-cell>
          <table:table-cell office:value-type="string">
            <text:p>9</text:p>
          </table:table-cell>
          <table:table-cell office:value-type="string">
            <text:p>CHEVARDE Christoph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AEROPORT NANCY TOMBLAINE</text:p>
          </table:table-cell>
          <table:table-cell office:value-type="string">
            <text:p/>
          </table:table-cell>
          <table:table-cell office:value-type="string">
            <text:p>9</text:p>
          </table:table-cell>
          <table:table-cell office:value-type="string">
            <text:p>DIDELOT Anne-Sophi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AEROPORT NANCY TOMBLAINE</text:p>
          </table:table-cell>
          <table:table-cell office:value-type="string">
            <text:p/>
          </table:table-cell>
          <table:table-cell office:value-type="string">
            <text:p>9</text:p>
          </table:table-cell>
          <table:table-cell office:value-type="string">
            <text:p>NICOLAS Chrystell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AEROPORT NANCY TOMBLAINE</text:p>
          </table:table-cell>
          <table:table-cell office:value-type="string">
            <text:p/>
          </table:table-cell>
          <table:table-cell office:value-type="string">
            <text:p>9</text:p>
          </table:table-cell>
          <table:table-cell office:value-type="string">
            <text:p>LUCAS Isabell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AEROPORT NANCY TOMBLAINE</text:p>
          </table:table-cell>
          <table:table-cell office:value-type="string">
            <text:p/>
          </table:table-cell>
          <table:table-cell office:value-type="string">
            <text:p>9</text:p>
          </table:table-cell>
          <table:table-cell office:value-type="string">
            <text:p>FREYERMUTH Sylvi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AEROPORT NANCY TOMBLAINE</text:p>
          </table:table-cell>
          <table:table-cell office:value-type="string">
            <text:p/>
          </table:table-cell>
          <table:table-cell office:value-type="string">
            <text:p>9</text:p>
          </table:table-cell>
          <table:table-cell office:value-type="string">
            <text:p>AIDOUNI Karima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AEROPORT NANCY TOMBLAINE</text:p>
          </table:table-cell>
          <table:table-cell office:value-type="string">
            <text:p/>
          </table:table-cell>
          <table:table-cell office:value-type="string">
            <text:p>9</text:p>
          </table:table-cell>
          <table:table-cell office:value-type="string">
            <text:p>LAVICKA Claud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AEROPORT NANCY TOMBLAINE</text:p>
          </table:table-cell>
          <table:table-cell office:value-type="string">
            <text:p/>
          </table:table-cell>
          <table:table-cell office:value-type="string">
            <text:p>9</text:p>
          </table:table-cell>
          <table:table-cell office:value-type="string">
            <text:p>MURATET Franck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AEROPORT NANCY TOMBLAINE</text:p>
          </table:table-cell>
          <table:table-cell office:value-type="string">
            <text:p/>
          </table:table-cell>
          <table:table-cell office:value-type="string">
            <text:p>9</text:p>
          </table:table-cell>
          <table:table-cell office:value-type="string">
            <text:p>FERON Hervé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AEROPORT NANCY TOMBLAINE</text:p>
          </table:table-cell>
          <table:table-cell office:value-type="string">
            <text:p/>
          </table:table-cell>
          <table:table-cell office:value-type="string">
            <text:p>7</text:p>
          </table:table-cell>
          <table:table-cell office:value-type="string">
            <text:p>PETRONIO Maurizio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AEROPORT NANCY TOMBLAINE</text:p>
          </table:table-cell>
          <table:table-cell office:value-type="string">
            <text:p/>
          </table:table-cell>
          <table:table-cell office:value-type="string">
            <text:p>7</text:p>
          </table:table-cell>
          <table:table-cell office:value-type="string">
            <text:p>PENSALFINI Eric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AEROPORT NANCY TOMBLAINE</text:p>
          </table:table-cell>
          <table:table-cell office:value-type="string">
            <text:p/>
          </table:table-cell>
          <table:table-cell office:value-type="string">
            <text:p>7</text:p>
          </table:table-cell>
          <table:table-cell office:value-type="string">
            <text:p>LUCAS Isabell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AEROPORT NANCY TOMBLAINE</text:p>
          </table:table-cell>
          <table:table-cell office:value-type="string">
            <text:p/>
          </table:table-cell>
          <table:table-cell office:value-type="string">
            <text:p>7</text:p>
          </table:table-cell>
          <table:table-cell office:value-type="string">
            <text:p>HATZIG Patrick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AEROPORT NANCY TOMBLAINE</text:p>
          </table:table-cell>
          <table:table-cell office:value-type="string">
            <text:p/>
          </table:table-cell>
          <table:table-cell office:value-type="string">
            <text:p>7</text:p>
          </table:table-cell>
          <table:table-cell office:value-type="string">
            <text:p>SARTELET Didier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AEROPORT NANCY TOMBLAINE</text:p>
          </table:table-cell>
          <table:table-cell office:value-type="string">
            <text:p/>
          </table:table-cell>
          <table:table-cell office:value-type="string">
            <text:p>7</text:p>
          </table:table-cell>
          <table:table-cell office:value-type="string">
            <text:p>WIESER Laurence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AEROPORT NANCY TOMBLAINE</text:p>
          </table:table-cell>
          <table:table-cell office:value-type="string">
            <text:p/>
          </table:table-cell>
          <table:table-cell office:value-type="string">
            <text:p>7</text:p>
          </table:table-cell>
          <table:table-cell office:value-type="string">
            <text:p>FERON Hervé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AEROPORT METZ-NANCY-LORRAINE</text:p>
          </table:table-cell>
          <table:table-cell office:value-type="string">
            <text:p/>
          </table:table-cell>
          <table:table-cell office:value-type="string">
            <text:p>1</text:p>
          </table:table-cell>
          <table:table-cell office:value-type="string">
            <text:p>KLEIN Mathieu</text:p>
          </table:table-cell>
          <table:table-cell office:value-type="string">
            <text:p>DEL20260430_C06</text:p>
          </table:table-cell>
        </table:table-row>
        <table:table-row>
          <table:table-cell office:value-type="string">
            <text:p>ACOUCITE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LUCAS Isabelle</text:p>
          </table:table-cell>
          <table:table-cell office:value-type="string">
            <text:p>DEL20260430_C06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table="urn:oasis:names:tc:opendocument:xmlns:table:1.0" xmlns:manifest="urn:oasis:names:tc:opendocument:xmlns:manifest:1.0" office:version="1.2">
  <office:styles/>
  <office:automatic-styles/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table="urn:oasis:names:tc:opendocument:xmlns:ta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style="urn:oasis:names:tc:opendocument:xmlns:style:1.0" office:version="1.2">
  <office:meta>
    <meta:generator>ODFPY/1.4.2</meta:generator>
  </office:meta>
</office:document-meta>
</file>